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/>
    </style:style>
    <style:style style:name="ce8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0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none" fo:border-left="thin solid #000000" fo:border-right="thin solid #000000" fo:background-color="transparent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36">
      <style:table-cell-properties fo:border-top="none" fo:border-bottom="none" fo:border-left="thin solid #000000" fo:border-right="thin solid #000000" fo:background-color="transparent"/>
      <style:text-properties fo:color="#FF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6">
      <style:table-cell-properties fo:border-top="none" fo:border-bottom="thin solid #000000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6">
      <style:table-cell-properties fo:border-top="none" fo:border-bottom="thin solid #000000" fo:border-left="thin solid #000000" fo:border-right="thin solid #000000"/>
    </style:style>
    <style:style style:name="ce21" style:family="table-cell" style:parent-style-name="Default" style:data-style-name="N36">
      <style:table-cell-properties fo:border-top="none" fo:border-bottom="thin solid #000000" fo:border-left="thin solid #000000" fo:border-right="thin solid #000000" fo:background-color="transparen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16374" table:default-cell-style-name="ce1"/>
        <table:table-row table:style-name="ro1">
          <table:table-cell office:value-type="string" table:style-name="ce1">
            <text:p>Allegato A alla delibera n. 450 del 24.04.26</text:p>
          </table:table-cell>
          <table:table-cell table:number-columns-repeated="6" table:style-name="ce2"/>
          <table:table-cell table:number-columns-repeated="16377" table:style-name="ce1"/>
        </table:table-row>
        <table:table-row table:style-name="ro2">
          <table:table-cell office:value-type="string" table:style-name="ce3">
            <text:p>PROMOCAMERA STATO PATRIMONIALE AL 31.12.2025 (Allegato I previsto dall'art.68, comma1)</text:p>
          </table:table-cell>
          <table:table-cell table:number-columns-repeated="6" table:style-name="ce4"/>
          <table:table-cell table:number-columns-repeated="16377" table:style-name="ce3"/>
        </table:table-row>
        <table:table-row table:style-name="ro1">
          <table:table-cell table:number-columns-repeated="16384"/>
        </table:table-row>
        <table:table-row table:style-name="ro1">
          <table:table-cell table:style-name="ce5"/>
          <table:table-cell table:number-columns-repeated="6" table:style-name="ce2"/>
          <table:table-cell table:number-columns-repeated="16377" table:style-name="ce1"/>
        </table:table-row>
        <table:table-row table:style-name="ro1">
          <table:table-cell office:value-type="string" table:style-name="ce6">
            <text:p>PASSIVO</text:p>
          </table:table-cell>
          <table:table-cell table:number-columns-repeated="2" table:style-name="ce7"/>
          <table:table-cell office:value-type="string" table:style-name="ce8">
            <text:p>Valori al 31.12.2024</text:p>
          </table:table-cell>
          <table:table-cell table:number-columns-repeated="2" table:style-name="ce7"/>
          <table:table-cell office:value-type="string" table:style-name="ce8">
            <text:p>Valori al 31.12.2025</text:p>
          </table:table-cell>
          <table:table-cell table:number-columns-repeated="16377" table:style-name="ce1"/>
        </table:table-row>
        <table:table-row table:style-name="ro1">
          <table:table-cell table:style-name="ce9"/>
          <table:table-cell table:number-columns-repeated="6" table:style-name="ce10"/>
          <table:table-cell table:number-columns-repeated="16377" table:style-name="ce1"/>
        </table:table-row>
        <table:table-row table:style-name="ro1">
          <table:table-cell office:value-type="string" table:style-name="ce11">
            <text:p>A) PATRIMONIO NETTO</text:p>
          </table:table-cell>
          <table:table-cell table:number-columns-repeated="6" table:style-name="ce12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Fondo acquisizioni patrimoniali</text:p>
          </table:table-cell>
          <table:table-cell table:style-name="ce14"/>
          <table:table-cell table:style-name="ce12"/>
          <table:table-cell office:value-type="currency" office:value="0" table:style-name="ce12">
            <text:p><text:s/>€ -00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Avanzo economico esercizio<text:s/></text:p>
          </table:table-cell>
          <table:table-cell table:style-name="ce14"/>
          <table:table-cell table:style-name="ce12"/>
          <table:table-cell office:value-type="currency" office:value="4628.8999999999996" table:style-name="ce15">
            <text:p><text:s/>€ 4.628,90<text:s/></text:p>
          </table:table-cell>
          <table:table-cell table:number-columns-repeated="2" table:style-name="ce14"/>
          <table:table-cell office:value-type="currency" office:value="2449.2099999999991" table:formula="msoxl:=24449.21-22000" table:style-name="ce15">
            <text:p><text:s/>€ 2.449,2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Patrimonio Netto</text:p>
          </table:table-cell>
          <table:table-cell table:style-name="ce14"/>
          <table:table-cell table:style-name="ce12"/>
          <table:table-cell office:value-type="currency" office:value="4628.8999999999996" table:formula="msoxl:=D9" table:style-name="ce12">
            <text:p><text:s/>€ 4.628,90<text:s/></text:p>
          </table:table-cell>
          <table:table-cell table:number-columns-repeated="2" table:style-name="ce14"/>
          <table:table-cell office:value-type="currency" office:value="2449.2099999999991" table:formula="msoxl:=G9" table:style-name="ce12">
            <text:p><text:s/>€ 2.449,21<text:s/></text:p>
          </table:table-cell>
          <table:table-cell table:number-columns-repeated="3" table:style-name="ce16"/>
          <table:table-cell table:number-columns-repeated="16374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1">
            <text:p>B) DEBITI DI FINANZIAMENTO</text:p>
          </table:table-cell>
          <table:table-cell table:style-name="ce14"/>
          <table:table-cell table:style-name="ce12"/>
          <table:table-cell table:number-columns-repeated="4" table:style-name="ce14"/>
          <table:table-cell table:style-name="ce1"/>
          <table:table-cell table:style-name="ce16"/>
          <table:table-cell table:number-columns-repeated="16375" table:style-name="ce1"/>
        </table:table-row>
        <table:table-row table:style-name="ro1">
          <table:table-cell office:value-type="string" table:style-name="ce13">
            <text:p><text:s text:c="9"/>Mutui passiv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9"/>Prestiti ed anticipazioni passive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Totale debiti di finanziamento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1">
            <text:p>C) TRATTAMENTO DI FINE RAPPORTO</text:p>
          </table:table-cell>
          <table:table-cell table:style-name="ce14"/>
          <table:table-cell table:style-name="ce12"/>
          <table:table-cell table:number-columns-repeated="4" table:style-name="ce14"/>
          <table:table-cell table:style-name="ce1"/>
          <table:table-cell table:style-name="ce2"/>
          <table:table-cell table:number-columns-repeated="16375"/>
        </table:table-row>
        <table:table-row table:style-name="ro1">
          <table:table-cell office:value-type="string" table:style-name="ce13">
            <text:p><text:s text:c="5"/>Fondo di T.F.R.</text:p>
          </table:table-cell>
          <table:table-cell table:style-name="ce14"/>
          <table:table-cell table:style-name="ce12"/>
          <table:table-cell office:value-type="currency" office:value="150981.93" table:formula="msoxl:=149208.41+1773.52" table:style-name="ce12">
            <text:p><text:s/>€ 150.981,93<text:s/></text:p>
          </table:table-cell>
          <table:table-cell table:number-columns-repeated="2" table:style-name="ce14"/>
          <table:table-cell office:value-type="currency" office:value="164139.75" table:style-name="ce12">
            <text:p><text:s/>€ 164.139,7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Fondo T.F.R.</text:p>
          </table:table-cell>
          <table:table-cell table:style-name="ce14"/>
          <table:table-cell table:style-name="ce12"/>
          <table:table-cell office:value-type="currency" office:value="150981.93" table:formula="msoxl:=D18" table:style-name="ce12">
            <text:p><text:s/>€ 150.981,93<text:s/></text:p>
          </table:table-cell>
          <table:table-cell table:number-columns-repeated="2" table:style-name="ce14"/>
          <table:table-cell office:value-type="currency" office:value="164139.75" table:formula="msoxl:=G18" table:style-name="ce12">
            <text:p><text:s/>€ 164.139,75<text:s/></text:p>
          </table:table-cell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1">
            <text:p>D) DEBITI DI FUNZIONAMENTO</text:p>
          </table:table-cell>
          <table:table-cell office:value-type="string" table:style-name="ce15">
            <text:p>Entro 12 mesi</text:p>
          </table:table-cell>
          <table:table-cell office:value-type="string" table:style-name="ce15">
            <text:p>Oltre 12 mesi</text:p>
          </table:table-cell>
          <table:table-cell table:style-name="ce14"/>
          <table:table-cell office:value-type="string" table:style-name="ce15">
            <text:p>Entro 12 mesi</text:p>
          </table:table-cell>
          <table:table-cell office:value-type="string" table:style-name="ce15">
            <text:p>Oltre 12 mesi</text:p>
          </table:table-cell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Debiti v/fornitori</text:p>
          </table:table-cell>
          <table:table-cell office:value-type="currency" office:value="69716.350000000006" table:formula="msoxl:=D22" table:style-name="ce15">
            <text:p><text:s/>€ 69.716,35<text:s/></text:p>
          </table:table-cell>
          <table:table-cell table:style-name="ce15"/>
          <table:table-cell office:value-type="currency" office:value="69716.350000000006" table:formula="msoxl:=68359.28+1357.07" table:style-name="ce12">
            <text:p><text:s/>€ 69.716,35<text:s/></text:p>
          </table:table-cell>
          <table:table-cell office:value-type="currency" office:value="60932.01" table:formula="msoxl:=G22" table:style-name="ce15">
            <text:p><text:s/>€ 60.932,01<text:s/></text:p>
          </table:table-cell>
          <table:table-cell table:style-name="ce15"/>
          <table:table-cell office:value-type="currency" office:value="60932.01" table:formula="msoxl:=213.5+5234.89+28876.12+22000+4607.5" table:style-name="ce12">
            <text:p><text:s/>€ 60.932,01<text:s/>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">
          <table:table-cell office:value-type="string" table:style-name="ce13">
            <text:p><text:s text:c="7"/>Debiti v/soc. sistema camerale</text:p>
          </table:table-cell>
          <table:table-cell office:value-type="currency" office:value="0" table:formula="msoxl:=D23" table:style-name="ce15">
            <text:p><text:s/>€ -00<text:s/></text:p>
          </table:table-cell>
          <table:table-cell table:style-name="ce15"/>
          <table:table-cell office:value-type="currency" office:value="0" table:style-name="ce12">
            <text:p><text:s/>€ -00<text:s/></text:p>
          </table:table-cell>
          <table:table-cell office:value-type="currency" office:value="0" table:formula="msoxl:=G23" table:style-name="ce15">
            <text:p><text:s/>€ -00<text:s/></text:p>
          </table:table-cell>
          <table:table-cell table:style-name="ce17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Debiti v/ organismi naz. E comunitari</text:p>
          </table:table-cell>
          <table:table-cell table:style-name="ce17"/>
          <table:table-cell table:style-name="ce15"/>
          <table:table-cell office:value-type="currency" office:value="0" table:style-name="ce12">
            <text:p><text:s/>€ -00<text:s/></text:p>
          </table:table-cell>
          <table:table-cell table:number-columns-repeated="2" table:style-name="ce17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Debiti tributari e previdenziali</text:p>
          </table:table-cell>
          <table:table-cell office:value-type="currency" office:value="42593.89" table:formula="msoxl:=D25" table:style-name="ce15">
            <text:p><text:s/>€ 42.593,89<text:s/></text:p>
          </table:table-cell>
          <table:table-cell table:style-name="ce15"/>
          <table:table-cell office:value-type="currency" office:value="42593.89" table:formula="msoxl:=30410.01+12086.43+97.45" table:style-name="ce12">
            <text:p><text:s/>€ 42.593,89<text:s/></text:p>
          </table:table-cell>
          <table:table-cell office:value-type="currency" office:value="41330.25" table:formula="msoxl:=G25" table:style-name="ce15">
            <text:p><text:s/>€ 41.330,25<text:s/></text:p>
          </table:table-cell>
          <table:table-cell table:style-name="ce17"/>
          <table:table-cell office:value-type="currency" office:value="41330.25" table:formula="msoxl:=22985.7+12976.2+97.45+5270.9" table:style-name="ce12">
            <text:p><text:s/>€ 41.330,25<text:s/></text:p>
          </table:table-cell>
          <table:table-cell table:style-name="ce16"/>
          <table:table-cell table:style-name="ce2"/>
          <table:table-cell table:number-columns-repeated="16375"/>
        </table:table-row>
        <table:table-row table:style-name="ro1">
          <table:table-cell office:value-type="string" table:style-name="ce13">
            <text:p><text:s text:c="7"/>Debiti v/dipendenti</text:p>
          </table:table-cell>
          <table:table-cell table:style-name="ce17"/>
          <table:table-cell table:style-name="ce15"/>
          <table:table-cell table:style-name="ce14"/>
          <table:table-cell office:value-type="currency" office:value="1948.85" table:formula="msoxl:=1948.85" table:style-name="ce12">
            <text:p><text:s/>€ 1.948,85<text:s/></text:p>
          </table:table-cell>
          <table:table-cell table:style-name="ce17"/>
          <table:table-cell office:value-type="currency" office:value="1948.85" table:formula="msoxl:=1948.85" table:style-name="ce12">
            <text:p><text:s/>€ 1.948,8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Debiti v/organi istituzionali</text:p>
          </table:table-cell>
          <table:table-cell table:style-name="ce17"/>
          <table:table-cell table:style-name="ce15"/>
          <table:table-cell table:style-name="ce14"/>
          <table:table-cell table:number-columns-repeated="2" table:style-name="ce17"/>
          <table:table-cell table:number-columns-repeated="2" table:style-name="ce16"/>
          <table:table-cell table:number-columns-repeated="16376" table:style-name="ce1"/>
        </table:table-row>
        <table:table-row table:style-name="ro1">
          <table:table-cell office:value-type="string" table:style-name="ce13">
            <text:p><text:s text:c="7"/>Debiti diversi</text:p>
          </table:table-cell>
          <table:table-cell table:style-name="ce17">
            <office:annotation draw:style-name="a0" svg:x="3.875in" svg:y="5.47916666666667in" svg:width="1.34375in" svg:height="0.760416666666667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5"/>
          <table:table-cell table:style-name="ce14">
            <office:annotation draw:style-name="a1" svg:x="6.25in" svg:y="5.47916666666667in" svg:width="1.3125in" svg:height="0.760416666666667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7">
            <office:annotation draw:style-name="a2" svg:x="7.16666666666667in" svg:y="5.47916666666667in" svg:width="1.34375in" svg:height="0.760416666666667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7"/>
          <table:table-cell table:style-name="ce14">
            <office:annotation draw:style-name="a3" svg:x="9.54166666666667in" svg:y="5.47916666666667in" svg:width="1.32291666666667in" svg:height="0.760416666666667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Debiti per servizi c/terz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Fondi complementari</text:p>
          </table:table-cell>
          <table:table-cell table:style-name="ce14"/>
          <table:table-cell table:style-name="ce12"/>
          <table:table-cell office:value-type="currency" office:value="0" table:style-name="ce12">
            <text:p><text:s/>€ -00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DEBITI DI FUNZIONAMENTO</text:p>
          </table:table-cell>
          <table:table-cell office:value-type="currency" office:value="112310.24" table:formula="msoxl:=SUM(B22:B30)" table:style-name="ce12">
            <text:p><text:s/>€ 112.310,24<text:s/></text:p>
          </table:table-cell>
          <table:table-cell table:style-name="ce12"/>
          <table:table-cell office:value-type="currency" office:value="112310.24" table:formula="msoxl:=SUM(D22:D30)" table:style-name="ce12">
            <text:p><text:s/>€ 112.310,24<text:s/></text:p>
          </table:table-cell>
          <table:table-cell office:value-type="currency" office:value="104211.11000000002" table:formula="msoxl:=SUM(E22:E30)" table:style-name="ce12">
            <text:p><text:s/>€ 104.211,11<text:s/></text:p>
          </table:table-cell>
          <table:table-cell table:style-name="ce12"/>
          <table:table-cell office:value-type="currency" office:value="104211.11000000002" table:formula="msoxl:=SUM(G22:G30)" table:style-name="ce12">
            <text:p><text:s/>€ 104.211,11<text:s/></text:p>
          </table:table-cell>
          <table:table-cell table:number-columns-repeated="16377" table:style-name="ce1"/>
        </table:table-row>
        <table:table-row table:style-name="ro1">
          <table:table-cell table:style-name="ce13"/>
          <table:table-cell table:number-columns-repeated="6" table:style-name="ce12"/>
          <table:table-cell table:number-columns-repeated="16377" table:style-name="ce1"/>
        </table:table-row>
        <table:table-row table:style-name="ro1">
          <table:table-cell office:value-type="string" table:style-name="ce11">
            <text:p>E) FONDI PER RISCHI E ONERI</text:p>
          </table:table-cell>
          <table:table-cell table:number-columns-repeated="6" table:style-name="ce12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Fondo imposte</text:p>
          </table:table-cell>
          <table:table-cell table:number-columns-repeated="2" table:style-name="ce12"/>
          <table:table-cell office:value-type="currency" office:value="0" table:style-name="ce12">
            <text:p><text:s/>€ -00<text:s/></text:p>
          </table:table-cell>
          <table:table-cell table:number-columns-repeated="2" table:style-name="ce12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Altri fondi accantonamento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TOTALE FONDI PER RISCHI E ONER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1">
            <text:p>F) RATEI E RISCONTI PASSIV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Ratei passivi</text:p>
          </table:table-cell>
          <table:table-cell table:style-name="ce14"/>
          <table:table-cell table:style-name="ce12"/>
          <table:table-cell office:value-type="currency" office:value="23671.99" table:style-name="ce12">
            <office:annotation draw:style-name="a4" svg:x="6.25in" svg:y="7.77083333333333in" svg:width="1.3125in" svg:height="0.760416666666667in">
              <dc:creator>Gabriella</dc:creator>
              <text:p><text:span text:style-name="T1">Gabriella:</text:span><text:span text:style-name="T2"/></text:p>
              <text:p><text:span text:style-name="T2">XIV mens. + ratei ferie<text:s/></text:span><text:span text:style-name="T2"/></text:p>
              <text:p/>
            </office:annotation>
            <text:p><text:s/>€ 23.671,99<text:s/></text:p>
          </table:table-cell>
          <table:table-cell table:number-columns-repeated="2" table:style-name="ce14"/>
          <table:table-cell office:value-type="currency" office:value="24619.67" table:style-name="ce12">
            <office:annotation draw:style-name="a5" svg:x="9.54166666666667in" svg:y="7.77083333333333in" svg:width="1.32291666666667in" svg:height="0.760416666666667in">
              <dc:creator>Gabriella</dc:creator>
              <text:p><text:span text:style-name="T1">Gabriella:</text:span><text:span text:style-name="T2"/></text:p>
              <text:p><text:span text:style-name="T2">XIV mens. + ratei ferie<text:s/></text:span><text:span text:style-name="T2"/></text:p>
              <text:p/>
            </office:annotation>
            <text:p><text:s/>€ 24.619,67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Risconti passivi</text:p>
          </table:table-cell>
          <table:table-cell table:style-name="ce14"/>
          <table:table-cell table:style-name="ce12"/>
          <table:table-cell office:value-type="currency" office:value="24995" table:formula="msoxl:=8995+16000" table:style-name="ce15">
            <text:p><text:s/>€ 24.995,00<text:s/></text:p>
          </table:table-cell>
          <table:table-cell table:number-columns-repeated="2" table:style-name="ce14"/>
          <table:table-cell office:value-type="currency" office:value="46263.22" table:formula="msoxl:=24263.22+22000" table:style-name="ce15">
            <text:p><text:s/>€ 46.263,22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RATEI E RISCONTI PASSIVI</text:p>
          </table:table-cell>
          <table:table-cell table:style-name="ce14"/>
          <table:table-cell table:style-name="ce12"/>
          <table:table-cell office:value-type="currency" office:value="48666.990000000005" table:formula="msoxl:=SUM(D39:D40)" table:style-name="ce12">
            <text:p><text:s/>€ 48.666,99<text:s/></text:p>
          </table:table-cell>
          <table:table-cell table:number-columns-repeated="2" table:style-name="ce14"/>
          <table:table-cell office:value-type="currency" office:value="70882.89" table:formula="msoxl:=SUM(G39:G40)" table:style-name="ce12">
            <text:p><text:s/>€ 70.882,89<text:s/>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number-rows-repeated="2" table:style-name="ro1">
          <table:table-cell table:style-name="ce13"/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11">
            <text:p>TOTALE PASSIVO</text:p>
          </table:table-cell>
          <table:table-cell table:style-name="ce14"/>
          <table:table-cell table:style-name="ce12"/>
          <table:table-cell office:value-type="currency" office:value="311959.15999999997" table:formula="msoxl:=SUM(D19+D31+D35+D41+D36)" table:style-name="ce12">
            <text:p><text:s/>€ 311.959,16<text:s/></text:p>
          </table:table-cell>
          <table:table-cell table:number-columns-repeated="2" table:style-name="ce14"/>
          <table:table-cell office:value-type="currency" office:value="339233.75" table:formula="msoxl:=SUM(G19+G31+G35+G41+G36)" table:style-name="ce12">
            <text:p><text:s/>€ 339.233,75<text:s/></text:p>
          </table:table-cell>
          <table:table-cell table:style-name="ce1"/>
          <table:table-cell table:number-columns-repeated="2" table:style-name="ce2"/>
          <table:table-cell table:number-columns-repeated="16374"/>
        </table:table-row>
        <table:table-row table:style-name="ro1">
          <table:table-cell office:value-type="string" table:style-name="ce11">
            <text:p>TOTALE PASSIVO E PATRIMONIO NETTO</text:p>
          </table:table-cell>
          <table:table-cell table:style-name="ce14"/>
          <table:table-cell table:style-name="ce12"/>
          <table:table-cell office:value-type="currency" office:value="316588.06" table:formula="msoxl:=SUM(D10+D44)" table:style-name="ce12">
            <text:p><text:s/>€ 316.588,06<text:s/></text:p>
          </table:table-cell>
          <table:table-cell table:number-columns-repeated="2" table:style-name="ce14"/>
          <table:table-cell office:value-type="currency" office:value="341682.96" table:formula="msoxl:=SUM(G10+G44)" table:style-name="ce12">
            <text:p><text:s/>€ 341.682,96<text:s/></text:p>
          </table:table-cell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11">
            <text:p>G) CONTI D'ORDINE</text:p>
          </table:table-cell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 table:style-name="ce1"/>
        </table:table-row>
        <table:table-row table:style-name="ro1">
          <table:table-cell office:value-type="string" table:style-name="ce18">
            <text:p>TOTALE GENERALE</text:p>
          </table:table-cell>
          <table:table-cell table:style-name="ce19"/>
          <table:table-cell table:style-name="ce20"/>
          <table:table-cell office:value-type="currency" office:value="316588.06" table:formula="msoxl:=D45" table:style-name="ce21">
            <text:p><text:s/>€ 316.588,06<text:s/></text:p>
          </table:table-cell>
          <table:table-cell table:number-columns-repeated="2" table:style-name="ce19"/>
          <table:table-cell office:value-type="currency" office:value="341682.96" table:formula="msoxl:=G45" table:style-name="ce21">
            <text:p><text:s/>€ 341.682,9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2" table:style-name="ce2"/>
          <table:table-cell office:value-type="string" table:style-name="ce2">
            <text:p>Il Presidente</text:p>
          </table:table-cell>
          <table:table-cell table:number-columns-repeated="2" table:style-name="ce2"/>
          <table:table-cell office:value-type="string" table:style-name="ce2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2" table:style-name="ce2"/>
          <table:table-cell office:value-type="string" table:style-name="ce2">
            <text:p>f.to Renato Cesca</text:p>
          </table:table-cell>
          <table:table-cell table:number-columns-repeated="2" table:style-name="ce2"/>
          <table:table-cell office:value-type="string" table:style-name="ce2">
            <text:p>f.to Renato Cesca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2"/>
          <table:table-cell table:style-name="ce1"/>
          <table:table-cell table:style-name="ce16"/>
          <table:table-cell table:number-columns-repeated="16375"/>
        </table:table-row>
        <table:table-row table:number-rows-repeated="1048524" table:style-name="ro1">
          <table:table-cell table:number-columns-repeated="16384"/>
        </table:table-row>
      </table:table>
      <table:table table:name="Foglio2" table:style-name="ta1">
        <table:table-column table:style-name="co5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1">
        <table:table-column table:style-name="co5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1T11:27:44Z</meta:creation-date>
    <dc:date>2026-05-21T11:28:15Z</dc:date>
  </office:meta>
</office:document-meta>
</file>