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6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ackground-color="transparent"/>
    </style:style>
    <style:style style:name="ce22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FF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6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ASS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 440 del 11.04.25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style-name="ce4">
            <text:p>PROMOCAMERA STATO PATRIMONIALE AL 31.12.2024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office:value-type="string" table:style-name="ce7">
            <text:p>PASSIVO</text:p>
          </table:table-cell>
          <table:table-cell table:number-columns-repeated="2" table:style-name="ce8"/>
          <table:table-cell office:value-type="string" table:style-name="ce9">
            <text:p>Valori al 31.12.2023</text:p>
          </table:table-cell>
          <table:table-cell table:number-columns-repeated="2" table:style-name="ce8"/>
          <table:table-cell office:value-type="string" table:style-name="ce9">
            <text:p>Valori al 31.12.2024</text:p>
          </table:table-cell>
          <table:table-cell table:number-columns-repeated="16377" table:style-name="ce1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 table:style-name="ce1"/>
        </table:table-row>
        <table:table-row table:style-name="ro1">
          <table:table-cell office:value-type="string" table:style-name="ce12">
            <text:p>A) PATRIMONIO NETTO</text:p>
          </table:table-cell>
          <table:table-cell table:number-columns-repeated="5" table:style-name="ce13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Fondo acquisizioni patrimonia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6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7">
            <text:p><text:s text:c="7"/>Avanzo economico esercizio<text:s/></text:p>
          </table:table-cell>
          <table:table-cell table:number-columns-repeated="2" table:style-name="ce13"/>
          <table:table-cell office:value-type="currency" office:value="1516.49" table:style-name="ce18">
            <text:p><text:s/>€ 1.516,49<text:s/></text:p>
          </table:table-cell>
          <table:table-cell table:number-columns-repeated="2" table:style-name="ce16"/>
          <table:table-cell office:value-type="currency" office:value="4628.8999999999996" table:style-name="ce19">
            <text:p><text:s/>€ 4.628,9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Patrimonio Netto</text:p>
          </table:table-cell>
          <table:table-cell table:number-columns-repeated="2" table:style-name="ce13"/>
          <table:table-cell office:value-type="currency" office:value="1516.49" table:formula="msoxl:=D9" table:style-name="ce13">
            <text:p><text:s/>€ 1.516,49<text:s/></text:p>
          </table:table-cell>
          <table:table-cell table:number-columns-repeated="2" table:style-name="ce16"/>
          <table:table-cell office:value-type="currency" office:value="4628.8999999999996" table:formula="msoxl:=G9" table:style-name="ce13">
            <text:p><text:s/>€ 4.628,90<text:s/></text:p>
          </table:table-cell>
          <table:table-cell table:style-name="ce20"/>
          <table:table-cell table:number-columns-repeated="2" table:style-name="ce21"/>
          <table:table-cell table:number-columns-repeated="16374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2">
            <text:p>B) DEBITI DI FINANZIAMENTO</text:p>
          </table:table-cell>
          <table:table-cell table:number-columns-repeated="3" table:style-name="ce13"/>
          <table:table-cell table:number-columns-repeated="3" table:style-name="ce16"/>
          <table:table-cell table:style-name="ce1"/>
          <table:table-cell table:style-name="ce21"/>
          <table:table-cell table:number-columns-repeated="16375" table:style-name="ce1"/>
        </table:table-row>
        <table:table-row table:style-name="ro1">
          <table:table-cell office:value-type="string" table:style-name="ce15">
            <text:p><text:s text:c="9"/>Mutui passivi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9"/>Prestiti ed anticipazioni passive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Totale debiti di finanziamento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2">
            <text:p>C) TRATTAMENTO DI FINE RAPPORTO</text:p>
          </table:table-cell>
          <table:table-cell table:number-columns-repeated="3" table:style-name="ce13"/>
          <table:table-cell table:number-columns-repeated="3" table:style-name="ce16"/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5">
            <text:p><text:s text:c="5"/>Fondo di T.F.R.</text:p>
          </table:table-cell>
          <table:table-cell table:number-columns-repeated="2" table:style-name="ce13"/>
          <table:table-cell office:value-type="currency" office:value="203424.62" table:style-name="ce13">
            <text:p><text:s/>€ 203.424,62<text:s/></text:p>
          </table:table-cell>
          <table:table-cell table:number-columns-repeated="2" table:style-name="ce16"/>
          <table:table-cell office:value-type="currency" office:value="150981.93" table:formula="msoxl:=149208.41+1773.52" table:style-name="ce14">
            <text:p><text:s/>€ 150.981,93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Fondo T.F.R.</text:p>
          </table:table-cell>
          <table:table-cell table:number-columns-repeated="2" table:style-name="ce13"/>
          <table:table-cell office:value-type="currency" office:value="203424.62" table:formula="msoxl:=D18" table:style-name="ce13">
            <text:p><text:s/>€ 203.424,62<text:s/></text:p>
          </table:table-cell>
          <table:table-cell table:number-columns-repeated="2" table:style-name="ce16"/>
          <table:table-cell office:value-type="currency" office:value="150981.93" table:formula="msoxl:=G18" table:style-name="ce14">
            <text:p><text:s/>€ 150.981,93<text:s/></text:p>
          </table:table-cell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2">
            <text:p>D) DEBITI DI FUNZIONAMENTO</text:p>
          </table:table-cell>
          <table:table-cell office:value-type="string" table:style-name="ce19">
            <text:p>Entro 12 mesi</text:p>
          </table:table-cell>
          <table:table-cell office:value-type="string" table:style-name="ce18">
            <text:p>Oltre 12 mesi</text:p>
          </table:table-cell>
          <table:table-cell table:style-name="ce13"/>
          <table:table-cell office:value-type="string" table:style-name="ce19">
            <text:p>Entro 12 mesi</text:p>
          </table:table-cell>
          <table:table-cell office:value-type="string" table:style-name="ce19">
            <text:p>Oltre 12 mesi</text:p>
          </table:table-cell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fornitori</text:p>
          </table:table-cell>
          <table:table-cell office:value-type="currency" office:value="31391.75" table:formula="msoxl:=D22" table:style-name="ce19">
            <text:p><text:s/>€ 31.391,75<text:s/></text:p>
          </table:table-cell>
          <table:table-cell table:style-name="ce18"/>
          <table:table-cell office:value-type="currency" office:value="31391.75" table:formula="msoxl:=15259.93-7.38+14782.13+1357.07" table:style-name="ce13">
            <text:p><text:s/>€ 31.391,75<text:s/></text:p>
          </table:table-cell>
          <table:table-cell office:value-type="currency" office:value="69716.350000000006" table:formula="msoxl:=G22" table:style-name="ce19">
            <text:p><text:s/>€ 69.716,35<text:s/></text:p>
          </table:table-cell>
          <table:table-cell table:style-name="ce19"/>
          <table:table-cell office:value-type="currency" office:value="69716.350000000006" table:formula="msoxl:=68359.28+1357.07" table:style-name="ce14">
            <text:p><text:s/>€ 69.716,35<text:s/></text:p>
          </table:table-cell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5">
            <text:p><text:s text:c="7"/>Debiti v/soc. sistema camerale</text:p>
          </table:table-cell>
          <table:table-cell office:value-type="currency" office:value="4323.5" table:formula="msoxl:=D23" table:style-name="ce19">
            <text:p><text:s/>€ 4.323,50<text:s/></text:p>
          </table:table-cell>
          <table:table-cell table:style-name="ce18"/>
          <table:table-cell office:value-type="currency" office:value="4323.5" table:style-name="ce13">
            <text:p><text:s/>€ 4.323,50<text:s/></text:p>
          </table:table-cell>
          <table:table-cell office:value-type="currency" office:value="0" table:formula="msoxl:=G23" table:style-name="ce19">
            <text:p><text:s/>€ -<text:s text:c="3"/></text:p>
          </table:table-cell>
          <table:table-cell table:style-name="ce22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 organismi naz. E comunitari</text:p>
          </table:table-cell>
          <table:table-cell table:number-columns-repeated="2" table:style-name="ce18"/>
          <table:table-cell office:value-type="currency" office:value="0" table:style-name="ce13">
            <text:p><text:s/>€ -<text:s text:c="3"/></text:p>
          </table:table-cell>
          <table:table-cell table:number-columns-repeated="2" table:style-name="ce22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tributari e previdenziali</text:p>
          </table:table-cell>
          <table:table-cell office:value-type="currency" office:value="35314.549999999996" table:formula="msoxl:=D25" table:style-name="ce19">
            <text:p><text:s/>€ 35.314,55<text:s/></text:p>
          </table:table-cell>
          <table:table-cell table:style-name="ce18"/>
          <table:table-cell office:value-type="currency" office:value="35314.549999999996" table:formula="msoxl:=9963.72+12379.78+202.01+6939.39-1.2+5830.85" table:style-name="ce13">
            <text:p><text:s/>€ 35.314,55<text:s/></text:p>
          </table:table-cell>
          <table:table-cell office:value-type="currency" office:value="42593.89" table:formula="msoxl:=G25" table:style-name="ce19">
            <text:p><text:s/>€ 42.593,89<text:s/></text:p>
          </table:table-cell>
          <table:table-cell table:style-name="ce22"/>
          <table:table-cell office:value-type="currency" office:value="42593.89" table:formula="msoxl:=30410.01+12086.43+97.45" table:style-name="ce14">
            <text:p><text:s/>€ 42.593,89<text:s/></text:p>
          </table:table-cell>
          <table:table-cell table:style-name="ce20"/>
          <table:table-cell table:style-name="ce23"/>
          <table:table-cell table:number-columns-repeated="16375"/>
        </table:table-row>
        <table:table-row table:style-name="ro1">
          <table:table-cell office:value-type="string" table:style-name="ce15">
            <text:p><text:s text:c="7"/>Debiti v/dipendenti</text:p>
          </table:table-cell>
          <table:table-cell table:number-columns-repeated="2" table:style-name="ce18"/>
          <table:table-cell table:style-name="ce13"/>
          <table:table-cell table:number-columns-repeated="2" table:style-name="ce22"/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organi istituzionali</text:p>
          </table:table-cell>
          <table:table-cell table:style-name="ce19"/>
          <table:table-cell table:style-name="ce18"/>
          <table:table-cell table:style-name="ce13"/>
          <table:table-cell table:number-columns-repeated="2" table:style-name="ce22"/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diversi</text:p>
          </table:table-cell>
          <table:table-cell table:style-name="ce18">
            <office:annotation draw:style-name="a0" svg:x="3.875in" svg:y="5.47916666666667in" svg:width="1.3437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8"/>
          <table:table-cell table:style-name="ce13">
            <office:annotation draw:style-name="a1" svg:x="6.25in" svg:y="5.47916666666667in" svg:width="1.312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22">
            <office:annotation draw:style-name="a2" svg:x="7.16666666666667in" svg:y="5.47916666666667in" svg:width="1.3437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22"/>
          <table:table-cell table:style-name="ce16">
            <office:annotation draw:style-name="a3" svg:x="9.54166666666667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per servizi c/terzi</text:p>
          </table:table-cell>
          <table:table-cell table:style-name="ce14"/>
          <table:table-cell table:number-columns-repeated="2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7">
            <text:p><text:s text:c="7"/>Fondi complementari</text:p>
          </table:table-cell>
          <table:table-cell table:style-name="ce14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6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DEBITI DI FUNZIONAMENTO</text:p>
          </table:table-cell>
          <table:table-cell office:value-type="currency" office:value="71029.799999999988" table:formula="msoxl:=SUM(B22:B30)" table:style-name="ce14">
            <text:p><text:s/>€ 71.029,80<text:s/></text:p>
          </table:table-cell>
          <table:table-cell table:style-name="ce13"/>
          <table:table-cell office:value-type="currency" office:value="71029.799999999988" table:formula="msoxl:=SUM(D22:D30)" table:style-name="ce13">
            <text:p><text:s/>€ 71.029,80<text:s/></text:p>
          </table:table-cell>
          <table:table-cell office:value-type="currency" office:value="112310.24" table:formula="msoxl:=SUM(E22:E30)" table:style-name="ce14">
            <text:p><text:s/>€ 112.310,24<text:s/></text:p>
          </table:table-cell>
          <table:table-cell table:style-name="ce14"/>
          <table:table-cell office:value-type="currency" office:value="112310.24" table:formula="msoxl:=SUM(G22:G30)" table:style-name="ce14">
            <text:p><text:s/>€ 112.310,24<text:s/></text:p>
          </table:table-cell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3" table:style-name="ce14"/>
          <table:table-cell table:number-columns-repeated="16377" table:style-name="ce1"/>
        </table:table-row>
        <table:table-row table:style-name="ro1">
          <table:table-cell office:value-type="string" table:style-name="ce12">
            <text:p>E) FONDI PER RISCHI E ONERI</text:p>
          </table:table-cell>
          <table:table-cell table:number-columns-repeated="3" table:style-name="ce13"/>
          <table:table-cell table:number-columns-repeated="3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Fondo impost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7">
            <text:p><text:s text:c="7"/>Altri fondi accantonamento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TOTALE FONDI PER RISCHI E ONERI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2">
            <text:p>F) RATEI E RISCONTI PASSIVI</text:p>
          </table:table-cell>
          <table:table-cell table:number-columns-repeated="3" table:style-name="ce13"/>
          <table:table-cell table:number-columns-repeated="3" table:style-name="ce16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Ratei passivi</text:p>
          </table:table-cell>
          <table:table-cell table:number-columns-repeated="2" table:style-name="ce13"/>
          <table:table-cell office:value-type="currency" office:value="23045.25" table:style-name="ce13">
            <office:annotation draw:style-name="a4" svg:x="6.25in" svg:y="7.77083333333333in" svg:width="1.3125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3.045,25<text:s/></text:p>
          </table:table-cell>
          <table:table-cell table:number-columns-repeated="2" table:style-name="ce16"/>
          <table:table-cell office:value-type="currency" office:value="23671.99" table:style-name="ce14">
            <office:annotation draw:style-name="a5" svg:x="9.54166666666667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3.671,9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Risconti passivi</text:p>
          </table:table-cell>
          <table:table-cell table:number-columns-repeated="2" table:style-name="ce13"/>
          <table:table-cell office:value-type="currency" office:value="44470" table:formula="msoxl:=36000+8470" table:style-name="ce19">
            <text:p><text:s/>€ 44.470,00<text:s/></text:p>
          </table:table-cell>
          <table:table-cell table:number-columns-repeated="2" table:style-name="ce16"/>
          <table:table-cell office:value-type="currency" office:value="24995" table:formula="msoxl:=8995+16000" table:style-name="ce19">
            <text:p><text:s/>€ 24.995,00<text:s/>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string" table:style-name="ce15">
            <text:p>TOTALE RATEI E RISCONTI PASSIVI</text:p>
          </table:table-cell>
          <table:table-cell table:number-columns-repeated="2" table:style-name="ce13"/>
          <table:table-cell office:value-type="currency" office:value="67515.25" table:formula="msoxl:=SUM(D39:D40)" table:style-name="ce13">
            <text:p><text:s/>€ 67.515,25<text:s/></text:p>
          </table:table-cell>
          <table:table-cell table:number-columns-repeated="2" table:style-name="ce16"/>
          <table:table-cell office:value-type="currency" office:value="48666.990000000005" table:formula="msoxl:=SUM(G39:G40)" table:style-name="ce14">
            <text:p><text:s/>€ 48.666,99<text:s/></text:p>
          </table:table-cell>
          <table:table-cell table:style-name="ce1"/>
          <table:table-cell table:style-name="ce3"/>
          <table:table-cell table:number-columns-repeated="16375" table:style-name="ce1"/>
        </table:table-row>
        <table:table-row table:number-rows-repeated="2" table:style-name="ro1">
          <table:table-cell table:style-name="ce15"/>
          <table:table-cell table:number-columns-repeated="3" table:style-name="ce13"/>
          <table:table-cell table:number-columns-repeated="2" table:style-name="ce16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2">
            <text:p>TOTALE PASSIVO</text:p>
          </table:table-cell>
          <table:table-cell table:number-columns-repeated="2" table:style-name="ce13"/>
          <table:table-cell office:value-type="currency" office:value="341969.67" table:formula="msoxl:=SUM(D19+D31+D35+D41+D36)" table:style-name="ce13">
            <text:p><text:s/>€ 341.969,67<text:s/></text:p>
          </table:table-cell>
          <table:table-cell table:number-columns-repeated="2" table:style-name="ce16"/>
          <table:table-cell office:value-type="currency" office:value="311959.15999999997" table:formula="msoxl:=SUM(G19+G31+G35+G41+G36)" table:style-name="ce14">
            <text:p><text:s/>€ 311.959,16<text:s/>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2">
            <text:p>TOTALE PASSIVO E PATRIMONIO NETTO</text:p>
          </table:table-cell>
          <table:table-cell table:number-columns-repeated="2" table:style-name="ce13"/>
          <table:table-cell office:value-type="currency" office:value="343486.16" table:formula="msoxl:=SUM(D10+D44)" table:style-name="ce13">
            <text:p><text:s/>€ 343.486,16<text:s/></text:p>
          </table:table-cell>
          <table:table-cell table:number-columns-repeated="2" table:style-name="ce16"/>
          <table:table-cell office:value-type="currency" office:value="316588.06" table:formula="msoxl:=SUM(G10+G44)" table:style-name="ce14">
            <text:p><text:s/>€ 316.588,06<text:s/>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2" table:style-name="ce16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2">
            <text:p>G) CONTI D'ORDINE</text:p>
          </table:table-cell>
          <table:table-cell table:number-columns-repeated="3" table:style-name="ce13"/>
          <table:table-cell table:number-columns-repeated="2" table:style-name="ce16"/>
          <table:table-cell table:style-name="ce14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3" table:style-name="ce13"/>
          <table:table-cell table:number-columns-repeated="2" table:style-name="ce16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24">
            <text:p>TOTALE GENERALE</text:p>
          </table:table-cell>
          <table:table-cell table:number-columns-repeated="2" table:style-name="ce25"/>
          <table:table-cell office:value-type="currency" office:value="343486.16" table:formula="msoxl:=D45" table:style-name="ce26">
            <text:p><text:s/>€ 343.486,16<text:s/></text:p>
          </table:table-cell>
          <table:table-cell table:number-columns-repeated="2" table:style-name="ce27"/>
          <table:table-cell office:value-type="currency" office:value="316588.06" table:formula="msoxl:=G45" table:style-name="ce26">
            <text:p><text:s/>€ 316.588,0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style-name="ce1"/>
          <table:table-cell table:style-name="ce21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07:42:34Z</meta:creation-date>
    <dc:date>2026-05-29T07:43:30Z</dc:date>
  </office:meta>
</office:document-meta>
</file>