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ASS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 432 del 19.04.24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style-name="ce4">
            <text:p>PROMOCAMERA STATO PATRIMONIALE AL 31.12.2023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office:value-type="string" table:style-name="ce7">
            <text:p>PASSIVO</text:p>
          </table:table-cell>
          <table:table-cell table:number-columns-repeated="2" table:style-name="ce8"/>
          <table:table-cell office:value-type="string" table:style-name="ce9">
            <text:p>Valori al 31.12.2022</text:p>
          </table:table-cell>
          <table:table-cell table:number-columns-repeated="2" table:style-name="ce8"/>
          <table:table-cell office:value-type="string" table:style-name="ce10">
            <text:p>Valori al 31.12.2023</text:p>
          </table:table-cell>
          <table:table-cell table:number-columns-repeated="16377" table:style-name="ce1"/>
        </table:table-row>
        <table:table-row table:style-name="ro1">
          <table:table-cell table:style-name="ce11"/>
          <table:table-cell table:number-columns-repeated="6" table:style-name="ce12"/>
          <table:table-cell table:number-columns-repeated="16377" table:style-name="ce1"/>
        </table:table-row>
        <table:table-row table:style-name="ro1">
          <table:table-cell office:value-type="string" table:style-name="ce13">
            <text:p>A) PATRIMONIO NETTO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Fondo acquisizioni patrimoniali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6">
            <text:p><text:s text:c="7"/>Avanzo economico esercizio<text:s/></text:p>
          </table:table-cell>
          <table:table-cell table:number-columns-repeated="2" table:style-name="ce14"/>
          <table:table-cell office:value-type="currency" office:value="4323.5" table:style-name="ce14">
            <text:p><text:s/>€ 4.323,50<text:s/></text:p>
          </table:table-cell>
          <table:table-cell table:number-columns-repeated="2" table:style-name="ce14"/>
          <table:table-cell office:value-type="currency" office:value="1516.49" table:style-name="ce17">
            <text:p><text:s/>€ 1.516,4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Patrimonio Netto</text:p>
          </table:table-cell>
          <table:table-cell table:number-columns-repeated="2" table:style-name="ce14"/>
          <table:table-cell office:value-type="currency" office:value="4323.5" table:formula="msoxl:=D9" table:style-name="ce14">
            <text:p><text:s/>€ 4.323,50<text:s/></text:p>
          </table:table-cell>
          <table:table-cell table:number-columns-repeated="2" table:style-name="ce14"/>
          <table:table-cell office:value-type="currency" office:value="1516.49" table:formula="msoxl:=G9" table:style-name="ce14">
            <text:p><text:s/>€ 1.516,49<text:s/></text:p>
          </table:table-cell>
          <table:table-cell table:style-name="ce18"/>
          <table:table-cell table:number-columns-repeated="2" table:style-name="ce19"/>
          <table:table-cell table:number-columns-repeated="16374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B) DEBITI DI FINANZIAMENTO</text:p>
          </table:table-cell>
          <table:table-cell table:number-columns-repeated="6" table:style-name="ce14"/>
          <table:table-cell table:style-name="ce1"/>
          <table:table-cell table:style-name="ce19"/>
          <table:table-cell table:number-columns-repeated="16375" table:style-name="ce1"/>
        </table:table-row>
        <table:table-row table:style-name="ro1">
          <table:table-cell office:value-type="string" table:style-name="ce15">
            <text:p><text:s text:c="9"/>Mutui passivi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9"/>Prestiti ed anticipazioni passive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Totale debiti di finanziamento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C) TRATTAMENTO DI FINE RAPPORTO</text:p>
          </table:table-cell>
          <table:table-cell table:number-columns-repeated="6" table:style-name="ce14"/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5">
            <text:p><text:s text:c="5"/>Fondo di T.F.R.</text:p>
          </table:table-cell>
          <table:table-cell table:number-columns-repeated="2" table:style-name="ce14"/>
          <table:table-cell office:value-type="currency" office:value="290963.62" table:style-name="ce14">
            <text:p><text:s/>€ 290.963,62<text:s/></text:p>
          </table:table-cell>
          <table:table-cell table:number-columns-repeated="2" table:style-name="ce14"/>
          <table:table-cell office:value-type="currency" office:value="203424.62" table:style-name="ce14">
            <text:p><text:s/>€ 203.424,62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Fondo T.F.R.</text:p>
          </table:table-cell>
          <table:table-cell table:number-columns-repeated="2" table:style-name="ce14"/>
          <table:table-cell office:value-type="currency" office:value="290963.62" table:formula="msoxl:=D18" table:style-name="ce14">
            <text:p><text:s/>€ 290.963,62<text:s/></text:p>
          </table:table-cell>
          <table:table-cell table:number-columns-repeated="2" table:style-name="ce14"/>
          <table:table-cell office:value-type="currency" office:value="203424.62" table:formula="msoxl:=G18" table:style-name="ce14">
            <text:p><text:s/>€ 203.424,62<text:s/></text:p>
          </table:table-cell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D) DEBITI DI FUNZIONAMENTO</text:p>
          </table:table-cell>
          <table:table-cell office:value-type="string" table:style-name="ce20">
            <text:p>Entro 12 mesi</text:p>
          </table:table-cell>
          <table:table-cell office:value-type="string" table:style-name="ce14">
            <text:p>Oltre 12 mesi</text:p>
          </table:table-cell>
          <table:table-cell table:style-name="ce14"/>
          <table:table-cell office:value-type="string" table:style-name="ce21">
            <text:p>Entro 12 mesi</text:p>
          </table:table-cell>
          <table:table-cell office:value-type="string" table:style-name="ce17">
            <text:p>Oltre 12 mesi</text:p>
          </table:table-cell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fornitori</text:p>
          </table:table-cell>
          <table:table-cell office:value-type="currency" office:value="19211.419999999998" table:formula="msoxl:=D22" table:style-name="ce20">
            <text:p><text:s/>€ 19.211,42<text:s/></text:p>
          </table:table-cell>
          <table:table-cell table:style-name="ce14"/>
          <table:table-cell office:value-type="currency" office:value="19211.419999999998" table:formula="msoxl:=5544.37+150+12342.98+1174.07" table:style-name="ce14">
            <text:p><text:s/>€ 19.211,42<text:s/></text:p>
          </table:table-cell>
          <table:table-cell office:value-type="currency" office:value="31391.75" table:formula="msoxl:=G22" table:style-name="ce21">
            <text:p><text:s/>€ 31.391,75<text:s/></text:p>
          </table:table-cell>
          <table:table-cell table:style-name="ce17"/>
          <table:table-cell office:value-type="currency" office:value="31391.75" table:formula="msoxl:=15259.93-7.38+14782.13+1357.07" table:style-name="ce14">
            <text:p><text:s/>€ 31.391,75<text:s/></text:p>
          </table:table-cell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5">
            <text:p><text:s text:c="7"/>Debiti v/soc. sistema camerale</text:p>
          </table:table-cell>
          <table:table-cell office:value-type="currency" office:value="16780.34" table:formula="msoxl:=D23" table:style-name="ce20">
            <text:p><text:s/>€ 16.780,34<text:s/></text:p>
          </table:table-cell>
          <table:table-cell table:style-name="ce14"/>
          <table:table-cell office:value-type="currency" office:value="16780.34" table:style-name="ce14">
            <text:p><text:s/>€ 16.780,34<text:s/></text:p>
          </table:table-cell>
          <table:table-cell office:value-type="currency" office:value="4323.5" table:formula="msoxl:=G23" table:style-name="ce21">
            <text:p><text:s/>€ 4.323,50<text:s/></text:p>
          </table:table-cell>
          <table:table-cell table:style-name="ce17"/>
          <table:table-cell office:value-type="currency" office:value="4323.5" table:style-name="ce14">
            <text:p><text:s/>€ 4.323,5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 organismi naz. E comunitari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2" table:style-name="ce17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tributari e previdenziali</text:p>
          </table:table-cell>
          <table:table-cell office:value-type="currency" office:value="36387.47" table:formula="msoxl:=D25" table:style-name="ce20">
            <text:p><text:s/>€ 36.387,47<text:s/></text:p>
          </table:table-cell>
          <table:table-cell table:style-name="ce14"/>
          <table:table-cell office:value-type="currency" office:value="36387.47" table:formula="msoxl:=11613.84+90.71+12080.76+6801.86+5800.3" table:style-name="ce14">
            <text:p><text:s/>€ 36.387,47<text:s/></text:p>
          </table:table-cell>
          <table:table-cell office:value-type="currency" office:value="35314.549999999996" table:formula="msoxl:=G25" table:style-name="ce21">
            <text:p><text:s/>€ 35.314,55<text:s/></text:p>
          </table:table-cell>
          <table:table-cell table:style-name="ce17"/>
          <table:table-cell office:value-type="currency" office:value="35314.549999999996" table:formula="msoxl:=9963.72+12379.78+202.01+6939.39-1.2+5830.85" table:style-name="ce14">
            <text:p><text:s/>€ 35.314,55<text:s/></text:p>
          </table:table-cell>
          <table:table-cell table:style-name="ce18"/>
          <table:table-cell table:style-name="ce22"/>
          <table:table-cell table:number-columns-repeated="16375"/>
        </table:table-row>
        <table:table-row table:style-name="ro1">
          <table:table-cell office:value-type="string" table:style-name="ce15">
            <text:p><text:s text:c="7"/>Debiti v/dipendenti</text:p>
          </table:table-cell>
          <table:table-cell table:number-columns-repeated="3" table:style-name="ce14"/>
          <table:table-cell table:number-columns-repeated="2" table:style-name="ce17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v/organi istituzionali</text:p>
          </table:table-cell>
          <table:table-cell table:style-name="ce20"/>
          <table:table-cell table:number-columns-repeated="2" table:style-name="ce14"/>
          <table:table-cell table:style-name="ce21"/>
          <table:table-cell table:style-name="ce17"/>
          <table:table-cell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diversi</text:p>
          </table:table-cell>
          <table:table-cell table:style-name="ce14">
            <office:annotation draw:style-name="a0" svg:x="3.875in" svg:y="5.47916666666667in" svg:width="1.3437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4"/>
          <table:table-cell table:style-name="ce14">
            <office:annotation draw:style-name="a1" svg:x="6.25in" svg:y="5.47916666666667in" svg:width="1.312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7">
            <office:annotation draw:style-name="a2" svg:x="7.16666666666667in" svg:y="5.47916666666667in" svg:width="1.3437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7"/>
          <table:table-cell table:style-name="ce14">
            <office:annotation draw:style-name="a3" svg:x="9.54166666666667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Debiti per servizi c/terzi</text:p>
          </table:table-cell>
          <table:table-cell table:style-name="ce20"/>
          <table:table-cell table:number-columns-repeated="2" table:style-name="ce14"/>
          <table:table-cell table:style-name="ce20"/>
          <table:table-cell table:number-columns-repeated="2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Clienti c/anticipi</text:p>
          </table:table-cell>
          <table:table-cell table:style-name="ce20"/>
          <table:table-cell table:style-name="ce14"/>
          <table:table-cell office:value-type="currency" office:value="0" table:style-name="ce14">
            <text:p><text:s/>€ -<text:s text:c="3"/></text:p>
          </table:table-cell>
          <table:table-cell table:style-name="ce20"/>
          <table:table-cell table:style-name="ce14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TOTALE DEBITI DI FUNZIONAMENTO</text:p>
          </table:table-cell>
          <table:table-cell office:value-type="currency" office:value="72379.23" table:formula="msoxl:=SUM(B22:B30)" table:style-name="ce20">
            <text:p><text:s/>€ 72.379,23<text:s/></text:p>
          </table:table-cell>
          <table:table-cell table:style-name="ce14"/>
          <table:table-cell office:value-type="currency" office:value="72379.23" table:formula="msoxl:=SUM(D22:D30)" table:style-name="ce14">
            <text:p><text:s/>€ 72.379,23<text:s/></text:p>
          </table:table-cell>
          <table:table-cell office:value-type="currency" office:value="71029.799999999988" table:formula="msoxl:=SUM(E22:E30)" table:style-name="ce20">
            <text:p><text:s/>€ 71.029,80<text:s/></text:p>
          </table:table-cell>
          <table:table-cell table:style-name="ce14"/>
          <table:table-cell office:value-type="currency" office:value="71029.799999999988" table:formula="msoxl:=SUM(G22:G30)" table:style-name="ce14">
            <text:p><text:s/>€ 71.029,80<text:s/></text:p>
          </table:table-cell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E) FONDI PER RISCHI E ONERI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Fondo imposte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2" table:style-name="ce14"/>
          <table:table-cell office:value-type="currency" office:value="0" table:style-name="ce14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6">
            <text:p><text:s text:c="7"/>Altri fondi accantonamento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TOTALE FONDI PER RISCHI E ONERI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F) RATEI E RISCONTI PASSIVI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Ratei passivi</text:p>
          </table:table-cell>
          <table:table-cell table:number-columns-repeated="2" table:style-name="ce14"/>
          <table:table-cell office:value-type="currency" office:value="24996.59" table:style-name="ce14">
            <office:annotation draw:style-name="a4" svg:x="6.25in" svg:y="7.77083333333333in" svg:width="1.3125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4.996,59<text:s/></text:p>
          </table:table-cell>
          <table:table-cell table:number-columns-repeated="2" table:style-name="ce14"/>
          <table:table-cell office:value-type="currency" office:value="23045.25" table:style-name="ce14">
            <office:annotation draw:style-name="a5" svg:x="9.54166666666667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3.045,2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Risconti passivi</text:p>
          </table:table-cell>
          <table:table-cell table:number-columns-repeated="2" table:style-name="ce14"/>
          <table:table-cell office:value-type="currency" office:value="59890" table:formula="msoxl:=7890+52000" table:style-name="ce20">
            <text:p><text:s/>€ 59.890,00<text:s/></text:p>
          </table:table-cell>
          <table:table-cell table:number-columns-repeated="2" table:style-name="ce14"/>
          <table:table-cell office:value-type="currency" office:value="44470" table:formula="msoxl:=36000+8470" table:style-name="ce21">
            <text:p><text:s/>€ 44.470,00<text:s/>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string" table:style-name="ce15">
            <text:p>TOTALE RATEI E RISCONTI PASSIVI</text:p>
          </table:table-cell>
          <table:table-cell table:number-columns-repeated="2" table:style-name="ce14"/>
          <table:table-cell office:value-type="currency" office:value="84886.59" table:formula="msoxl:=SUM(D39:D40)" table:style-name="ce14">
            <text:p><text:s/>€ 84.886,59<text:s/></text:p>
          </table:table-cell>
          <table:table-cell table:number-columns-repeated="2" table:style-name="ce14"/>
          <table:table-cell office:value-type="currency" office:value="67515.25" table:formula="msoxl:=SUM(G39:G40)" table:style-name="ce14">
            <text:p><text:s/>€ 67.515,25<text:s/></text:p>
          </table:table-cell>
          <table:table-cell table:style-name="ce1"/>
          <table:table-cell table:style-name="ce3"/>
          <table:table-cell table:number-columns-repeated="16375" table:style-name="ce1"/>
        </table:table-row>
        <table:table-row table:number-rows-repeated="2"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TOTALE PASSIVO</text:p>
          </table:table-cell>
          <table:table-cell table:number-columns-repeated="2" table:style-name="ce14"/>
          <table:table-cell office:value-type="currency" office:value="448229.43999999994" table:formula="msoxl:=SUM(D19+D31+D35+D41+D36)" table:style-name="ce14">
            <text:p><text:s/>€ 448.229,44<text:s/></text:p>
          </table:table-cell>
          <table:table-cell table:number-columns-repeated="2" table:style-name="ce14"/>
          <table:table-cell office:value-type="currency" office:value="341969.67" table:formula="msoxl:=SUM(G19+G31+G35+G41+G36)" table:style-name="ce14">
            <text:p><text:s/>€ 341.969,67<text:s/>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3">
            <text:p>TOTALE PASSIVO E PATRIMONIO NETTO</text:p>
          </table:table-cell>
          <table:table-cell table:number-columns-repeated="2" table:style-name="ce14"/>
          <table:table-cell office:value-type="currency" office:value="452552.93999999994" table:formula="msoxl:=SUM(D10+D44)" table:style-name="ce14">
            <text:p><text:s/>€ 452.552,94<text:s/></text:p>
          </table:table-cell>
          <table:table-cell table:number-columns-repeated="2" table:style-name="ce14"/>
          <table:table-cell office:value-type="currency" office:value="343486.16" table:formula="msoxl:=SUM(G10+G44)" table:style-name="ce14">
            <text:p><text:s/>€ 343.486,16<text:s/>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13">
            <text:p>G) CONTI D'ORDINE</text:p>
          </table:table-cell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table:style-name="ce15"/>
          <table:table-cell table:number-columns-repeated="6" table:style-name="ce14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52552.93999999994" table:formula="msoxl:=D45" table:style-name="ce25">
            <text:p><text:s/>€ 452.552,94<text:s/></text:p>
          </table:table-cell>
          <table:table-cell table:number-columns-repeated="2" table:style-name="ce24"/>
          <table:table-cell office:value-type="currency" office:value="343486.16" table:formula="msoxl:=G45" table:style-name="ce26">
            <text:p><text:s/>€ 343.486,1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style-name="ce1"/>
          <table:table-cell table:style-name="ce19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07:47:22Z</meta:creation-date>
    <dc:date>2026-05-29T07:48:34Z</dc:date>
  </office:meta>
</office:document-meta>
</file>