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1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  <style:text-properties fo:color="#FF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36"/>
    <style:style style:name="ce24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7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34">
      <style:table-cell-properties fo:border-top="none" fo:border-bottom="thin solid #000000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6.8262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TT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440 del 11.04.25<text:s/>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4">
            <text:p>PROMOCAMERA STATO PATRIMONIALE AL 31.12.2024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7">
            <text:p>ATTIVO</text:p>
          </table:table-cell>
          <table:table-cell table:number-columns-repeated="2" table:style-name="ce8"/>
          <table:table-cell office:value-type="string" table:style-name="ce9">
            <text:p>Valori al 31.12.2023</text:p>
          </table:table-cell>
          <table:table-cell table:number-columns-repeated="2" table:style-name="ce8"/>
          <table:table-cell office:value-type="string" table:style-name="ce9">
            <text:p>Valori al 31.12.2024</text:p>
          </table:table-cell>
          <table:table-cell table:number-columns-repeated="16377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/>
        </table:table-row>
        <table:table-row table:style-name="ro1">
          <table:table-cell office:value-type="string" table:style-name="ce12">
            <text:p>A) IMMOBILIZZAZION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4"/>a) Im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Software</text:p>
          </table:table-cell>
          <table:table-cell table:number-columns-repeated="2" table:style-name="ce13"/>
          <table:table-cell office:value-type="currency" office:value="800" table:style-name="ce13">
            <text:p><text:s/>€ 800,00<text:s/></text:p>
          </table:table-cell>
          <table:table-cell table:number-columns-repeated="2" table:style-name="ce15"/>
          <table:table-cell office:value-type="currency" office:value="400" table:style-name="ce16">
            <text:p><text:s/>€ 400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8"/>Altre</text:p>
          </table:table-cell>
          <table:table-cell table:number-columns-repeated="3" table:style-name="ce13"/>
          <table:table-cell table:number-columns-repeated="2" table:style-name="ce15"/>
          <table:table-cell table:style-name="ce16"/>
          <table:table-cell table:number-columns-repeated="16377"/>
        </table:table-row>
        <table:table-row table:style-name="ro1">
          <table:table-cell office:value-type="string" table:style-name="ce14">
            <text:p>Totale immobilizzazioni Immat.</text:p>
          </table:table-cell>
          <table:table-cell table:number-columns-repeated="2" table:style-name="ce13"/>
          <table:table-cell office:value-type="currency" office:value="800" table:formula="msoxl:=SUM(D8:D10)" table:style-name="ce17">
            <text:p><text:s/>€ 800,00<text:s/></text:p>
          </table:table-cell>
          <table:table-cell table:number-columns-repeated="2" table:style-name="ce15"/>
          <table:table-cell office:value-type="currency" office:value="400" table:formula="msoxl:=SUM(G8:G10)" table:style-name="ce18">
            <text:p><text:s/>€ 400,00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3" table:style-name="ce15"/>
          <table:table-cell table:number-columns-repeated="16377"/>
        </table:table-row>
        <table:table-row table:style-name="ro1">
          <table:table-cell office:value-type="string" table:style-name="ce14">
            <text:p><text:s text:c="5"/>b) Materiali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/>
        </table:table-row>
        <table:table-row table:style-name="ro1">
          <table:table-cell office:value-type="string" table:style-name="ce14">
            <text:p><text:s text:c="9"/>Impianti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/>
        </table:table-row>
        <table:table-row table:style-name="ro1">
          <table:table-cell office:value-type="string" table:style-name="ce14">
            <text:p><text:s text:c="9"/>Attrez. Non informatiche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/>
        </table:table-row>
        <table:table-row table:style-name="ro1">
          <table:table-cell office:value-type="string" table:style-name="ce19">
            <text:p><text:s text:c="9"/>Attrez. Informatiche</text:p>
          </table:table-cell>
          <table:table-cell table:number-columns-repeated="2" table:style-name="ce13"/>
          <table:table-cell office:value-type="currency" office:value="1993.21" table:style-name="ce17">
            <text:p><text:s/>€ 1.993,21<text:s/></text:p>
          </table:table-cell>
          <table:table-cell table:number-columns-repeated="2" table:style-name="ce15"/>
          <table:table-cell office:value-type="currency" office:value="1250.99" table:style-name="ce18">
            <text:p><text:s/>€ 1.250,99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9"/>Arredi e Mobi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5"/>
          <table:table-cell office:value-type="currency" office:value="80.42" table:style-name="ce16">
            <text:p><text:s/>€ 80,42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immobilizzazioni materiali</text:p>
          </table:table-cell>
          <table:table-cell table:number-columns-repeated="2" table:style-name="ce13"/>
          <table:table-cell office:value-type="currency" office:value="1993.21" table:formula="msoxl:=D16+D17" table:style-name="ce13">
            <text:p><text:s/>€ 1.993,21<text:s/></text:p>
          </table:table-cell>
          <table:table-cell table:number-columns-repeated="2" table:style-name="ce15"/>
          <table:table-cell office:value-type="currency" office:value="1331.41" table:formula="msoxl:=G16+G17" table:style-name="ce16">
            <text:p><text:s/>€ 1.331,4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0">
            <text:p>Immobilizzazioni finanziarie</text:p>
          </table:table-cell>
          <table:table-cell table:number-columns-repeated="2" table:style-name="ce17"/>
          <table:table-cell office:value-type="currency" office:value="0" table:style-name="ce17">
            <text:p><text:s/>€ -<text:s text:c="3"/></text:p>
          </table:table-cell>
          <table:table-cell table:number-columns-repeated="2" table:style-name="ce21"/>
          <table:table-cell office:value-type="currency" office:value="0" table:style-name="ce18">
            <text:p><text:s/>€ -<text:s text:c="3"/></text:p>
          </table:table-cell>
          <table:table-cell table:number-columns-repeated="16377" table:style-name="ce22"/>
        </table:table-row>
        <table:table-row table:style-name="ro1">
          <table:table-cell office:value-type="string" table:style-name="ce14">
            <text:p>TOTALE IMMOBILIZZAZIONI</text:p>
          </table:table-cell>
          <table:table-cell table:number-columns-repeated="2" table:style-name="ce13"/>
          <table:table-cell office:value-type="currency" office:value="2793.21" table:formula="msoxl:=SUM(D18+D19)+D11" table:style-name="ce13">
            <text:p><text:s/>€ 2.793,21<text:s/></text:p>
          </table:table-cell>
          <table:table-cell table:number-columns-repeated="2" table:style-name="ce15"/>
          <table:table-cell office:value-type="currency" office:value="1731.41" table:formula="msoxl:=SUM(G18+G19)+G11" table:style-name="ce16">
            <text:p><text:s/>€ 1.731,41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2">
            <text:p>B) ATTIVO CIRCOLANTE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c) Rimanenze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Rimanenze di magazzino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6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imanenz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6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d) crediti di funzionamento</text:p>
          </table:table-cell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office:value-type="string" table:style-name="ce16">
            <text:p>Entro 12 mesi</text:p>
          </table:table-cell>
          <table:table-cell office:value-type="string" table:style-name="ce16">
            <text:p>Oltre 12 mesi</text:p>
          </table:table-cell>
          <table:table-cell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v/CCIAA</text:p>
          </table:table-cell>
          <table:table-cell table:number-columns-repeated="2" table:style-name="ce16"/>
          <table:table-cell office:value-type="currency" office:value="12448.75" table:style-name="ce13">
            <text:p><text:s/>€ 12.448,75<text:s/></text:p>
          </table:table-cell>
          <table:table-cell table:number-columns-repeated="2" table:style-name="ce15"/>
          <table:table-cell office:value-type="currency" office:value="2715.98" table:style-name="ce16">
            <text:p><text:s/>€ 2.715,98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v/organismi <text:s/>e<text:s/></text:p>
          </table:table-cell>
          <table:table-cell table:style-name="ce16"/>
          <table:table-cell table:style-name="ce15"/>
          <table:table-cell office:value-type="currency" office:value="11500" table:formula="msoxl:=10500+1000" table:style-name="ce13">
            <text:p><text:s/>€ 11.500,00<text:s/></text:p>
          </table:table-cell>
          <table:table-cell office:value-type="currency" office:value="11000" table:style-name="ce16">
            <text:p><text:s/>€ 11.000,00<text:s/></text:p>
          </table:table-cell>
          <table:table-cell table:style-name="ce16"/>
          <table:table-cell office:value-type="currency" office:value="11000" table:style-name="ce16">
            <text:p><text:s/>€ 11.000,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istituzioni <text:s/>naz. e comunit.</text:p>
          </table:table-cell>
          <table:table-cell office:value-type="currency" office:value="0" table:style-name="ce16">
            <text:p><text:s/>€ -<text:s text:c="3"/></text:p>
          </table:table-cell>
          <table:table-cell table:style-name="ce15"/>
          <table:table-cell table:style-name="ce13"/>
          <table:table-cell office:value-type="currency" office:value="0" table:style-name="ce16">
            <text:p><text:s/>€ -<text:s text:c="3"/></text:p>
          </table:table-cell>
          <table:table-cell table:number-columns-repeated="2" table:style-name="ce16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v/organismi sist. Camerale</text:p>
          </table:table-cell>
          <table:table-cell office:value-type="currency" office:value="38617.620000000003" table:formula="msoxl:=D31" table:style-name="ce16">
            <text:p><text:s/>€ 38.617,62<text:s/></text:p>
          </table:table-cell>
          <table:table-cell table:style-name="ce13"/>
          <table:table-cell office:value-type="currency" office:value="38617.620000000003" table:formula="msoxl:=37659.62+958" table:style-name="ce13">
            <text:p><text:s/>€ 38.617,62<text:s/></text:p>
          </table:table-cell>
          <table:table-cell office:value-type="currency" office:value="40000" table:formula="msoxl:=G31" table:style-name="ce16">
            <text:p><text:s/>€ 40.000,00<text:s/></text:p>
          </table:table-cell>
          <table:table-cell table:style-name="ce16"/>
          <table:table-cell office:value-type="currency" office:value="40000" table:style-name="ce16">
            <text:p><text:s/>€ 40.000,00<text:s/></text:p>
          </table:table-cell>
          <table:table-cell table:style-name="ce1"/>
          <table:table-cell table:style-name="ce23"/>
          <table:table-cell table:number-columns-repeated="16375"/>
        </table:table-row>
        <table:table-row table:style-name="ro1">
          <table:table-cell office:value-type="string" table:style-name="ce14">
            <text:p><text:s text:c="12"/>Crediti per servizi c/terzi</text:p>
          </table:table-cell>
          <table:table-cell office:value-type="currency" office:value="3207.4" table:formula="msoxl:=D32" table:style-name="ce16">
            <text:p><text:s/>€ 3.207,40<text:s/></text:p>
          </table:table-cell>
          <table:table-cell table:style-name="ce16"/>
          <table:table-cell office:value-type="currency" office:value="3207.4" table:formula="msoxl:=3207.4" table:style-name="ce17">
            <text:p><text:s/>€ 3.207,40<text:s/></text:p>
          </table:table-cell>
          <table:table-cell office:value-type="currency" office:value="4047.5" table:formula="msoxl:=G32" table:style-name="ce16">
            <text:p><text:s/>€ 4.047,50<text:s/></text:p>
          </table:table-cell>
          <table:table-cell table:style-name="ce15"/>
          <table:table-cell office:value-type="currency" office:value="4047.5" table:formula="msoxl:=4047.5" table:style-name="ce18">
            <text:p><text:s/>€ 4.047,5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diversi:</text:p>
          </table:table-cell>
          <table:table-cell office:value-type="currency" office:value="10615.91" table:formula="msoxl:=D33" table:style-name="ce17">
            <text:p><text:s/>€ 10.615,91<text:s/></text:p>
          </table:table-cell>
          <table:table-cell table:style-name="ce17"/>
          <table:table-cell office:value-type="currency" office:value="10615.91" table:formula="msoxl:=7356+184.43+2813.27+147.8+114.41" table:style-name="ce13">
            <text:p><text:s/>€ 10.615,91<text:s/></text:p>
          </table:table-cell>
          <table:table-cell office:value-type="currency" office:value="20779.71" table:formula="msoxl:=G33" table:style-name="ce18">
            <text:p><text:s/>€ 20.779,71<text:s/></text:p>
          </table:table-cell>
          <table:table-cell table:style-name="ce18"/>
          <table:table-cell office:value-type="currency" office:value="20779.71" table:formula="msoxl:=17894.14+1917.13+685+147.8+135.64" table:style-name="ce16">
            <text:p><text:s/>€ 20.779,7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Anticipi a fornitori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Totali crediti di funzionamento</text:p>
          </table:table-cell>
          <table:table-cell table:number-columns-repeated="2" table:style-name="ce13"/>
          <table:table-cell office:value-type="currency" office:value="76389.680000000008" table:formula="msoxl:=SUM(D28:D34)" table:style-name="ce16">
            <text:p><text:s/>€ 76.389,68<text:s/></text:p>
          </table:table-cell>
          <table:table-cell table:number-columns-repeated="2" table:style-name="ce15"/>
          <table:table-cell office:value-type="currency" office:value="78543.19" table:formula="msoxl:=SUM(G28:G34)" table:style-name="ce16">
            <text:p><text:s/>€ 78.543,19<text:s/></text:p>
          </table:table-cell>
          <table:table-cell table:style-name="ce1"/>
          <table:table-cell table:style-name="ce22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e) Disponibilità liquide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24">
            <text:p><text:s text:c="11"/>Banca c/c <text:s/>Ordinario</text:p>
          </table:table-cell>
          <table:table-cell table:number-columns-repeated="2" table:style-name="ce13"/>
          <table:table-cell office:value-type="currency" office:value="263852.63" table:formula="msoxl:=263350.37+502.26" table:style-name="ce17">
            <text:p><text:s/>€ 263.852,63<text:s/></text:p>
          </table:table-cell>
          <table:table-cell table:number-columns-repeated="2" table:style-name="ce15"/>
          <table:table-cell office:value-type="currency" office:value="230693.35" table:style-name="ce18">
            <text:p><text:s/>€ 230.693,3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4">
            <text:p><text:s text:c="11"/>Banca c/c APP</text:p>
          </table:table-cell>
          <table:table-cell table:number-columns-repeated="2" table:style-name="ce13"/>
          <table:table-cell table:style-name="ce17"/>
          <table:table-cell table:number-columns-repeated="2" table:style-name="ce15"/>
          <table:table-cell office:value-type="currency" office:value="4467.37" table:style-name="ce18">
            <text:p><text:s/>€ 4.467,37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4">
            <text:p><text:s text:c="11"/>Carta prepagata</text:p>
          </table:table-cell>
          <table:table-cell table:number-columns-repeated="2" table:style-name="ce13"/>
          <table:table-cell table:style-name="ce17"/>
          <table:table-cell table:number-columns-repeated="2" table:style-name="ce15"/>
          <table:table-cell office:value-type="currency" office:value="687.03" table:style-name="ce18">
            <text:p><text:s/>€ 687,03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4">
            <text:p><text:s text:c="11"/>Contanti -<text:s/></text:p>
          </table:table-cell>
          <table:table-cell table:number-columns-repeated="2" table:style-name="ce13"/>
          <table:table-cell office:value-type="currency" office:value="44.75" table:style-name="ce13">
            <text:p><text:s/>€ 44,75<text:s/></text:p>
          </table:table-cell>
          <table:table-cell table:number-columns-repeated="2" table:style-name="ce15"/>
          <table:table-cell office:value-type="currency" office:value="443.2" table:style-name="ce16">
            <text:p><text:s/>€ 443,2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isponibilità liquide</text:p>
          </table:table-cell>
          <table:table-cell table:number-columns-repeated="2" table:style-name="ce13"/>
          <table:table-cell office:value-type="currency" office:value="263897.38" table:formula="msoxl:=SUM(D38:D41)" table:style-name="ce13">
            <text:p><text:s/>€ 263.897,38<text:s/></text:p>
          </table:table-cell>
          <table:table-cell table:number-columns-repeated="2" table:style-name="ce15"/>
          <table:table-cell office:value-type="currency" office:value="236290.95" table:formula="msoxl:=SUM(G38:G41)" table:style-name="ce16">
            <text:p><text:s/>€ 236.290,95<text:s/></text:p>
          </table:table-cell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style-name="ce14">
            <text:p>TOTALE ATTIVO CIRCOLANTE</text:p>
          </table:table-cell>
          <table:table-cell table:number-columns-repeated="2" table:style-name="ce13"/>
          <table:table-cell office:value-type="currency" office:value="340287.06" table:formula="msoxl:=SUM(D35+D42)" table:style-name="ce16">
            <text:p><text:s/>€ 340.287,06<text:s/></text:p>
          </table:table-cell>
          <table:table-cell table:number-columns-repeated="2" table:style-name="ce15"/>
          <table:table-cell office:value-type="currency" office:value="314834.14" table:formula="msoxl:=SUM(G35+G42)" table:style-name="ce16">
            <text:p><text:s/>€ 314.834,14<text:s/></text:p>
          </table:table-cell>
          <table:table-cell table:style-name="ce1"/>
          <table:table-cell table:style-name="ce22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2">
            <text:p>C) RATEI E RISCONTI ATTIVI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atei attiv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6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isconti attivi</text:p>
          </table:table-cell>
          <table:table-cell table:number-columns-repeated="2" table:style-name="ce13"/>
          <table:table-cell office:value-type="currency" office:value="405.89" table:style-name="ce13">
            <text:p><text:s/>€ 405,89<text:s/></text:p>
          </table:table-cell>
          <table:table-cell table:number-columns-repeated="2" table:style-name="ce15"/>
          <table:table-cell office:value-type="currency" office:value="22.51" table:style-name="ce16">
            <text:p><text:s/>€ 22,5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ATEI E RISCONTI ATTIVI</text:p>
          </table:table-cell>
          <table:table-cell table:number-columns-repeated="3" table:style-name="ce13"/>
          <table:table-cell table:number-columns-repeated="3" table:style-name="ce15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2" table:style-name="ce15"/>
          <table:table-cell table:style-name="ce16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TOTALE ATTIVO</text:p>
          </table:table-cell>
          <table:table-cell table:number-columns-repeated="2" table:style-name="ce13"/>
          <table:table-cell office:value-type="currency" office:value="343486.16000000003" table:formula="msoxl:=SUM(D20+D35+D42+D47)" table:style-name="ce13">
            <text:p><text:s/>€ 343.486,16<text:s/></text:p>
          </table:table-cell>
          <table:table-cell table:number-columns-repeated="2" table:style-name="ce15"/>
          <table:table-cell office:value-type="currency" office:value="316588.06000000006" table:formula="msoxl:=SUM(G20+G35+G42+G47)" table:style-name="ce16">
            <text:p><text:s/>€ 316.588,06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2" table:style-name="ce15"/>
          <table:table-cell table:style-name="ce16"/>
          <table:table-cell table:number-columns-repeated="16377" table:style-name="ce1"/>
        </table:table-row>
        <table:table-row table:style-name="ro1">
          <table:table-cell office:value-type="string" table:style-name="ce12">
            <text:p>D) CONTI D'ORDINE</text:p>
          </table:table-cell>
          <table:table-cell table:number-columns-repeated="3" table:style-name="ce13"/>
          <table:table-cell table:number-columns-repeated="2" table:style-name="ce15"/>
          <table:table-cell table:style-name="ce16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3" table:style-name="ce13"/>
          <table:table-cell table:number-columns-repeated="2" table:style-name="ce15"/>
          <table:table-cell table:style-name="ce16"/>
          <table:table-cell table:number-columns-repeated="16377" table:style-name="ce1"/>
        </table:table-row>
        <table:table-row table:style-name="ro1">
          <table:table-cell office:value-type="string" table:style-name="ce25">
            <text:p>TOTALE GENERALE</text:p>
          </table:table-cell>
          <table:table-cell table:number-columns-repeated="2" table:style-name="ce26"/>
          <table:table-cell office:value-type="currency" office:value="343486.16000000003" table:formula="msoxl:=D50" table:style-name="ce27">
            <text:p><text:s/>€ 343.486,16<text:s/></text:p>
          </table:table-cell>
          <table:table-cell table:number-columns-repeated="2" table:style-name="ce28"/>
          <table:table-cell office:value-type="currency" office:value="316588.06000000006" table:formula="msoxl:=G50" table:style-name="ce27">
            <text:p><text:s/>€ 316.588,0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2" table:style-name="ce1"/>
          <table:table-cell table:style-name="ce2"/>
          <table:table-cell table:number-columns-repeated="16374"/>
        </table:table-row>
        <table:table-row table:number-rows-repeated="10485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6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6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07:39:06Z</meta:creation-date>
    <dc:date>2026-05-29T07:42:05Z</dc:date>
  </office:meta>
</office:document-meta>
</file>