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4"/>
    <style:style style:name="ce4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4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4">
      <style:table-cell-properties fo:border="thin solid #000000"/>
    </style:style>
    <style:style style:name="ce9" style:family="table-cell" style:parent-style-name="Default" style:data-style-name="N3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5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FF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4">
      <style:table-cell-properties fo:border-top="none" fo:border-bottom="thin solid #000000" fo:border-left="thin solid #000000" fo:border-right="thin solid #000000"/>
    </style:style>
    <style:style style:name="ce25" style:family="table-cell" style:parent-style-name="Default" style:data-style-name="N34">
      <style:table-cell-properties fo:border-top="none" fo:border-bottom="thin solid #000000" fo:border-left="thin solid #000000" fo:border-right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6.82625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196041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TTIVO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46" table:default-cell-style-name="ce1"/>
        <table:table-row table:style-name="ro1">
          <table:table-cell office:value-type="string" table:style-name="ce2">
            <text:p>Allegato A alla delibera n.432 del 19.04.24<text:s/></text:p>
          </table:table-cell>
          <table:table-cell table:number-columns-repeated="6" table:style-name="ce3"/>
          <table:table-cell table:number-columns-repeated="16377"/>
        </table:table-row>
        <table:table-row table:style-name="ro2">
          <table:table-cell office:value-type="string" table:style-name="ce4">
            <text:p>PROMOCAMERA STATO PATRIMONIALE AL 31.12.2023 (Allegato I previsto dall'art.68, comma1)</text:p>
          </table:table-cell>
          <table:table-cell table:number-columns-repeated="6" table:style-name="ce5"/>
          <table:table-cell table:number-columns-repeated="16377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6"/>
          <table:table-cell table:number-columns-repeated="6" table:style-name="ce3"/>
          <table:table-cell table:number-columns-repeated="16377"/>
        </table:table-row>
        <table:table-row table:style-name="ro1">
          <table:table-cell office:value-type="string" table:style-name="ce7">
            <text:p>ATTIVO</text:p>
          </table:table-cell>
          <table:table-cell table:number-columns-repeated="2" table:style-name="ce8"/>
          <table:table-cell office:value-type="string" table:style-name="ce9">
            <text:p>Valori al 31.12.2022</text:p>
          </table:table-cell>
          <table:table-cell table:number-columns-repeated="2" table:style-name="ce8"/>
          <table:table-cell office:value-type="string" table:style-name="ce9">
            <text:p>Valori al 31.12.2023</text:p>
          </table:table-cell>
          <table:table-cell table:number-columns-repeated="16377"/>
        </table:table-row>
        <table:table-row table:style-name="ro1">
          <table:table-cell table:style-name="ce10"/>
          <table:table-cell table:number-columns-repeated="6" table:style-name="ce11"/>
          <table:table-cell table:number-columns-repeated="16377"/>
        </table:table-row>
        <table:table-row table:style-name="ro1">
          <table:table-cell office:value-type="string" table:style-name="ce12">
            <text:p>A) IMMOBILIZZAZION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4"/>a) Im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8"/>Software</text:p>
          </table:table-cell>
          <table:table-cell table:number-columns-repeated="2" table:style-name="ce13"/>
          <table:table-cell office:value-type="currency" office:value="1200" table:style-name="ce13">
            <text:p><text:s/>€ 1.200,00<text:s/></text:p>
          </table:table-cell>
          <table:table-cell table:number-columns-repeated="2" table:style-name="ce13"/>
          <table:table-cell office:value-type="currency" office:value="800" table:style-name="ce13">
            <text:p><text:s/>€ 800,00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8"/>Altr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Totale immobilizzazioni Immat.</text:p>
          </table:table-cell>
          <table:table-cell table:number-columns-repeated="2" table:style-name="ce13"/>
          <table:table-cell office:value-type="currency" office:value="1200" table:formula="msoxl:=SUM(D8:D10)" table:style-name="ce15">
            <text:p><text:s/>€ 1.200,00<text:s/></text:p>
          </table:table-cell>
          <table:table-cell table:number-columns-repeated="2" table:style-name="ce13"/>
          <table:table-cell office:value-type="currency" office:value="800" table:formula="msoxl:=SUM(G8:G10)" table:style-name="ce15">
            <text:p><text:s/>€ 800,00<text:s/></text:p>
          </table:table-cell>
          <table:table-cell table:number-columns-repeated="16377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5"/>b) Material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Impianti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4">
            <text:p><text:s text:c="9"/>Attrez. Non informatiche</text:p>
          </table:table-cell>
          <table:table-cell table:number-columns-repeated="6" table:style-name="ce13"/>
          <table:table-cell table:number-columns-repeated="16377"/>
        </table:table-row>
        <table:table-row table:style-name="ro1">
          <table:table-cell office:value-type="string" table:style-name="ce16">
            <text:p><text:s text:c="9"/>Attrez. Informatiche</text:p>
          </table:table-cell>
          <table:table-cell table:number-columns-repeated="2" table:style-name="ce13"/>
          <table:table-cell office:value-type="currency" office:value="2655.6099999999997" table:formula="msoxl:=403.66+2501.94-250.19+0.2" table:style-name="ce15">
            <text:p><text:s/>€ 2.655,61<text:s/></text:p>
          </table:table-cell>
          <table:table-cell table:number-columns-repeated="2" table:style-name="ce13"/>
          <table:table-cell office:value-type="currency" office:value="1993.21" table:style-name="ce15">
            <text:p><text:s/>€ 1.993,21<text:s/></text:p>
          </table:table-cell>
          <table:table-cell table:number-columns-repeated="16377"/>
        </table:table-row>
        <table:table-row table:style-name="ro1">
          <table:table-cell office:value-type="string" table:style-name="ce14">
            <text:p><text:s text:c="9"/>Arredi e Mobil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immobilizzazioni materiali</text:p>
          </table:table-cell>
          <table:table-cell table:number-columns-repeated="2" table:style-name="ce13"/>
          <table:table-cell office:value-type="currency" office:value="2655.6099999999997" table:formula="msoxl:=D16+D17" table:style-name="ce13">
            <text:p><text:s/>€ 2.655,61<text:s/></text:p>
          </table:table-cell>
          <table:table-cell table:number-columns-repeated="2" table:style-name="ce13"/>
          <table:table-cell office:value-type="currency" office:value="1993.21" table:formula="msoxl:=G16+G17" table:style-name="ce13">
            <text:p><text:s/>€ 1.993,2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7">
            <text:p>Immobilizzazioni finanziarie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2" table:style-name="ce15"/>
          <table:table-cell office:value-type="currency" office:value="0" table:style-name="ce15">
            <text:p><text:s/>€ -<text:s text:c="3"/></text:p>
          </table:table-cell>
          <table:table-cell table:number-columns-repeated="16377" table:style-name="ce18"/>
        </table:table-row>
        <table:table-row table:style-name="ro1">
          <table:table-cell office:value-type="string" table:style-name="ce14">
            <text:p>TOTALE IMMOBILIZZAZIONI</text:p>
          </table:table-cell>
          <table:table-cell table:number-columns-repeated="2" table:style-name="ce13"/>
          <table:table-cell office:value-type="currency" office:value="3855.6099999999997" table:formula="msoxl:=SUM(D18+D19)+D11" table:style-name="ce13">
            <text:p><text:s/>€ 3.855,61<text:s/></text:p>
          </table:table-cell>
          <table:table-cell table:number-columns-repeated="2" table:style-name="ce13"/>
          <table:table-cell office:value-type="currency" office:value="2793.21" table:formula="msoxl:=SUM(G18+G19)+G11" table:style-name="ce13">
            <text:p><text:s/>€ 2.793,21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B) ATTIVO CIRCOLANT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c) Rimanenz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Rimanenze di magazzino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rimanenze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d) crediti di funzionamento</text:p>
          </table:table-cell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office:value-type="string" table:style-name="ce13">
            <text:p>Entro 12 mesi</text:p>
          </table:table-cell>
          <table:table-cell office:value-type="string" table:style-name="ce13">
            <text:p>Oltre 12 mesi</text:p>
          </table:table-cell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v/CCIAA</text:p>
          </table:table-cell>
          <table:table-cell table:number-columns-repeated="2" table:style-name="ce19"/>
          <table:table-cell table:style-name="ce13"/>
          <table:table-cell table:number-columns-repeated="2" table:style-name="ce19"/>
          <table:table-cell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v/organismi <text:s/>e<text:s/></text:p>
          </table:table-cell>
          <table:table-cell table:style-name="ce19"/>
          <table:table-cell table:style-name="ce20"/>
          <table:table-cell office:value-type="currency" office:value="0" table:style-name="ce13">
            <text:p><text:s/>€ -<text:s text:c="3"/></text:p>
          </table:table-cell>
          <table:table-cell table:style-name="ce19"/>
          <table:table-cell table:style-name="ce20"/>
          <table:table-cell office:value-type="currency" office:value="12448.75" table:style-name="ce13">
            <text:p><text:s/>€ 12.448,7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istituzioni <text:s/>naz. e comunit.</text:p>
          </table:table-cell>
          <table:table-cell office:value-type="currency" office:value="0" table:style-name="ce19">
            <text:p><text:s/>€ -<text:s text:c="3"/></text:p>
          </table:table-cell>
          <table:table-cell table:style-name="ce20"/>
          <table:table-cell office:value-type="currency" office:value="0" table:style-name="ce13">
            <text:p><text:s/>€ -<text:s text:c="3"/></text:p>
          </table:table-cell>
          <table:table-cell office:value-type="currency" office:value="0" table:style-name="ce19">
            <text:p><text:s/>€ -<text:s text:c="3"/></text:p>
          </table:table-cell>
          <table:table-cell table:style-name="ce20"/>
          <table:table-cell office:value-type="currency" office:value="11500" table:formula="msoxl:=10500+1000" table:style-name="ce13">
            <text:p><text:s/>€ 11.500,0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v/organismi sist. Camerale</text:p>
          </table:table-cell>
          <table:table-cell office:value-type="currency" office:value="10720.25" table:formula="msoxl:=D31" table:style-name="ce19">
            <text:p><text:s/>€ 10.720,25<text:s/></text:p>
          </table:table-cell>
          <table:table-cell table:style-name="ce13"/>
          <table:table-cell office:value-type="currency" office:value="10720.25" table:style-name="ce13">
            <text:p><text:s/>€ 10.720,25<text:s/></text:p>
          </table:table-cell>
          <table:table-cell office:value-type="currency" office:value="38617.620000000003" table:formula="msoxl:=G31" table:style-name="ce19">
            <text:p><text:s/>€ 38.617,62<text:s/></text:p>
          </table:table-cell>
          <table:table-cell table:style-name="ce13"/>
          <table:table-cell office:value-type="currency" office:value="38617.620000000003" table:formula="msoxl:=37659.62+958" table:style-name="ce13">
            <text:p><text:s/>€ 38.617,62<text:s/></text:p>
          </table:table-cell>
          <table:table-cell table:style-name="ce1"/>
          <table:table-cell table:style-name="ce21"/>
          <table:table-cell table:number-columns-repeated="16375"/>
        </table:table-row>
        <table:table-row table:style-name="ro1">
          <table:table-cell office:value-type="string" table:style-name="ce14">
            <text:p><text:s text:c="12"/>Crediti per servizi c/terzi</text:p>
          </table:table-cell>
          <table:table-cell table:style-name="ce19"/>
          <table:table-cell office:value-type="currency" office:value="562.63" table:formula="msoxl:=D32" table:style-name="ce19">
            <text:p><text:s/>€ 562,63<text:s/></text:p>
          </table:table-cell>
          <table:table-cell office:value-type="currency" office:value="562.63" table:formula="msoxl:=378.2+184.43" table:style-name="ce15">
            <text:p><text:s/>€ 562,63<text:s/></text:p>
          </table:table-cell>
          <table:table-cell office:value-type="currency" office:value="3207.4" table:formula="msoxl:=G32" table:style-name="ce19">
            <text:p><text:s/>€ 3.207,40<text:s/></text:p>
          </table:table-cell>
          <table:table-cell table:style-name="ce19"/>
          <table:table-cell office:value-type="currency" office:value="3207.4" table:formula="msoxl:=3207.4" table:style-name="ce15">
            <text:p><text:s/>€ 3.207,40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Crediti diversi:</text:p>
          </table:table-cell>
          <table:table-cell office:value-type="currency" office:value="13361.499999999998" table:formula="msoxl:=D33" table:style-name="ce15">
            <text:p><text:s/>€ 13.361,50<text:s/></text:p>
          </table:table-cell>
          <table:table-cell table:style-name="ce15"/>
          <table:table-cell office:value-type="currency" office:value="13361.499999999998" table:formula="msoxl:=7910+2940+0.81+1867.55+2051.1+147.8-1555.56-0.2" table:style-name="ce13">
            <text:p><text:s/>€ 13.361,50<text:s/></text:p>
          </table:table-cell>
          <table:table-cell office:value-type="currency" office:value="10615.91" table:formula="msoxl:=G33" table:style-name="ce15">
            <text:p><text:s/>€ 10.615,91<text:s/></text:p>
          </table:table-cell>
          <table:table-cell table:style-name="ce15"/>
          <table:table-cell office:value-type="currency" office:value="10615.91" table:formula="msoxl:=7356+184.43+2813.27+147.8+114.41" table:style-name="ce13">
            <text:p><text:s/>€ 10.615,91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2"/>Anticipi a fornitor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Totali crediti di funzionamento</text:p>
          </table:table-cell>
          <table:table-cell table:number-columns-repeated="2" table:style-name="ce13"/>
          <table:table-cell office:value-type="currency" office:value="24644.379999999997" table:formula="msoxl:=SUM(D28:D34)" table:style-name="ce19">
            <text:p><text:s/>€ 24.644,38<text:s/></text:p>
          </table:table-cell>
          <table:table-cell table:number-columns-repeated="2" table:style-name="ce13"/>
          <table:table-cell office:value-type="currency" office:value="76389.680000000008" table:formula="msoxl:=SUM(G28:G34)" table:style-name="ce19">
            <text:p><text:s/>€ 76.389,68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7"/>e) Disponibilità liquid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2">
            <text:p><text:s text:c="11"/>Banca c/c - Carta prepagata</text:p>
          </table:table-cell>
          <table:table-cell table:number-columns-repeated="2" table:style-name="ce13"/>
          <table:table-cell office:value-type="currency" office:value="423450.45" table:style-name="ce15">
            <text:p><text:s/>€ 423.450,45<text:s/></text:p>
          </table:table-cell>
          <table:table-cell table:number-columns-repeated="2" table:style-name="ce13"/>
          <table:table-cell office:value-type="currency" office:value="263852.63" table:formula="msoxl:=263350.37+502.26" table:style-name="ce15">
            <text:p><text:s/>€ 263.852,63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22">
            <text:p><text:s text:c="11"/>Contanti -<text:s/></text:p>
          </table:table-cell>
          <table:table-cell table:number-columns-repeated="2" table:style-name="ce13"/>
          <table:table-cell office:value-type="currency" office:value="202.55" table:style-name="ce13">
            <text:p><text:s/>€ 202,55<text:s/></text:p>
          </table:table-cell>
          <table:table-cell table:number-columns-repeated="2" table:style-name="ce13"/>
          <table:table-cell office:value-type="currency" office:value="44.75" table:style-name="ce13">
            <text:p><text:s/>€ 44,75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disponibilità liquide</text:p>
          </table:table-cell>
          <table:table-cell table:number-columns-repeated="2" table:style-name="ce13"/>
          <table:table-cell office:value-type="currency" office:value="423653" table:formula="msoxl:=SUM(D38:D39)" table:style-name="ce13">
            <text:p><text:s/>€ 423.653,00<text:s/></text:p>
          </table:table-cell>
          <table:table-cell table:number-columns-repeated="2" table:style-name="ce13"/>
          <table:table-cell office:value-type="currency" office:value="263897.38" table:formula="msoxl:=SUM(G38:G39)" table:style-name="ce13">
            <text:p><text:s/>€ 263.897,38<text:s/></text:p>
          </table:table-cell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office:value-type="string" table:style-name="ce14">
            <text:p>TOTALE ATTIVO CIRCOLANTE</text:p>
          </table:table-cell>
          <table:table-cell table:number-columns-repeated="2" table:style-name="ce13"/>
          <table:table-cell office:value-type="currency" office:value="448297.38" table:formula="msoxl:=SUM(D35+D40)" table:style-name="ce19">
            <text:p><text:s/>€ 448.297,38<text:s/></text:p>
          </table:table-cell>
          <table:table-cell table:number-columns-repeated="2" table:style-name="ce13"/>
          <table:table-cell office:value-type="currency" office:value="340287.06" table:formula="msoxl:=SUM(G35+G40)" table:style-name="ce19">
            <text:p><text:s/>€ 340.287,06<text:s/></text:p>
          </table:table-cell>
          <table:table-cell table:style-name="ce1"/>
          <table:table-cell table:style-name="ce18"/>
          <table:table-cell table:number-columns-repeated="16375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C)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atei attivi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2" table:style-name="ce13"/>
          <table:table-cell office:value-type="currency" office:value="0" table:style-name="ce13">
            <text:p><text:s/>€ -<text:s text:c="3"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11"/>Risconti attivi</text:p>
          </table:table-cell>
          <table:table-cell table:number-columns-repeated="2" table:style-name="ce13"/>
          <table:table-cell office:value-type="currency" office:value="399.95" table:style-name="ce13">
            <text:p><text:s/>€ 399,95<text:s/></text:p>
          </table:table-cell>
          <table:table-cell table:number-columns-repeated="2" table:style-name="ce13"/>
          <table:table-cell office:value-type="currency" office:value="405.89" table:style-name="ce13">
            <text:p><text:s/>€ 405,89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4">
            <text:p>TOTALE RATEI E RISCONTI ATTIVI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4">
            <text:p><text:s text:c="8"/>TOTALE ATTIVO</text:p>
          </table:table-cell>
          <table:table-cell table:number-columns-repeated="2" table:style-name="ce13"/>
          <table:table-cell office:value-type="currency" office:value="452552.94" table:formula="msoxl:=SUM(D20+D35+D40+D45)" table:style-name="ce13">
            <text:p><text:s/>€ 452.552,94<text:s/></text:p>
          </table:table-cell>
          <table:table-cell table:number-columns-repeated="2" table:style-name="ce13"/>
          <table:table-cell office:value-type="currency" office:value="343486.16000000003" table:formula="msoxl:=SUM(G20+G35+G40+G45)" table:style-name="ce13">
            <text:p><text:s/>€ 343.486,16<text:s/></text:p>
          </table:table-cell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12">
            <text:p>D) CONTI D'ORDINE</text:p>
          </table:table-cell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table:style-name="ce14"/>
          <table:table-cell table:number-columns-repeated="6" table:style-name="ce13"/>
          <table:table-cell table:number-columns-repeated="16377" table:style-name="ce1"/>
        </table:table-row>
        <table:table-row table:style-name="ro1">
          <table:table-cell office:value-type="string" table:style-name="ce23">
            <text:p>TOTALE GENERALE</text:p>
          </table:table-cell>
          <table:table-cell table:number-columns-repeated="2" table:style-name="ce24"/>
          <table:table-cell office:value-type="currency" office:value="452552.94" table:formula="msoxl:=D48" table:style-name="ce25">
            <text:p><text:s/>€ 452.552,94<text:s/></text:p>
          </table:table-cell>
          <table:table-cell table:number-columns-repeated="2" table:style-name="ce24"/>
          <table:table-cell office:value-type="currency" office:value="343486.16000000003" table:formula="msoxl:=G48" table:style-name="ce25">
            <text:p><text:s/>€ 343.486,16<text:s/>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Il Presidente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table:number-columns-repeated="5" table:style-name="ce3"/>
          <table:table-cell office:value-type="string" table:style-name="ce3">
            <text:p>f.to Renato Cesca</text:p>
          </table:table-cell>
          <table:table-cell table:number-columns-repeated="2" table:style-name="ce1"/>
          <table:table-cell table:style-name="ce2"/>
          <table:table-cell table:number-columns-repeated="16374"/>
        </table:table-row>
        <table:table-row table:number-rows-repeated="104852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6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6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5-29T07:48:41Z</meta:creation-date>
    <dc:date>2026-05-29T07:49:30Z</dc:date>
  </office:meta>
</office:document-meta>
</file>