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4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</style:style>
    <style:style style:name="ce25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6.82625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TT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412 del 11.05.2022<text:s/></text:p>
          </table:table-cell>
          <table:table-cell table:number-columns-repeated="6" table:style-name="ce3"/>
          <table:table-cell table:number-columns-repeated="16377"/>
        </table:table-row>
        <table:table-row table:style-name="ro2">
          <table:table-cell office:value-type="string" table:style-name="ce4">
            <text:p>PROMOCAMERA STATO PATRIMONIALE AL 31.12.2021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/>
        </table:table-row>
        <table:table-row table:style-name="ro1">
          <table:table-cell office:value-type="string" table:style-name="ce7">
            <text:p>ATTIVO</text:p>
          </table:table-cell>
          <table:table-cell table:number-columns-repeated="2" table:style-name="ce8"/>
          <table:table-cell office:value-type="string" table:style-name="ce9">
            <text:p>Valori al 31.12.2020</text:p>
          </table:table-cell>
          <table:table-cell table:number-columns-repeated="2" table:style-name="ce8"/>
          <table:table-cell office:value-type="string" table:style-name="ce9">
            <text:p>Valori al 31.12.2021</text:p>
          </table:table-cell>
          <table:table-cell table:number-columns-repeated="16377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/>
        </table:table-row>
        <table:table-row table:style-name="ro1">
          <table:table-cell office:value-type="string" table:style-name="ce12">
            <text:p>A) IMMOBILIZZAZION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4"/>a) Im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Softwar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1600" table:style-name="ce13">
            <text:p><text:s/>€ 1.600,0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8"/>Altre</text:p>
          </table:table-cell>
          <table:table-cell table:number-columns-repeated="2" table:style-name="ce13"/>
          <table:table-cell office:value-type="string" table:style-name="ce13">
            <text:p>-</text:p>
          </table:table-cell>
          <table:table-cell table:number-columns-repeated="2" table:style-name="ce13"/>
          <table:table-cell office:value-type="string" table:style-name="ce13">
            <text:p>-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Totale immobilizzazioni Immat.</text:p>
          </table:table-cell>
          <table:table-cell table:number-columns-repeated="2" table:style-name="ce13"/>
          <table:table-cell office:value-type="currency" office:value="0" table:formula="msoxl:=SUM(D8:D10)" table:style-name="ce15">
            <text:p><text:s/>€ -<text:s text:c="3"/></text:p>
          </table:table-cell>
          <table:table-cell table:number-columns-repeated="2" table:style-name="ce13"/>
          <table:table-cell office:value-type="currency" office:value="1600" table:formula="msoxl:=SUM(G8:G10)" table:style-name="ce15">
            <text:p><text:s/>€ 1.600,00<text:s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5"/>b) 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9"/>Impiant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9"/>Attrez. Non informatich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6">
            <text:p><text:s text:c="9"/>Attrez. Informatiche</text:p>
          </table:table-cell>
          <table:table-cell table:number-columns-repeated="2" table:style-name="ce13"/>
          <table:table-cell office:value-type="currency" office:value="727.3" table:style-name="ce15">
            <text:p><text:s/>€ 727,30<text:s/></text:p>
          </table:table-cell>
          <table:table-cell table:number-columns-repeated="2" table:style-name="ce13"/>
          <table:table-cell office:value-type="currency" office:value="565.67999999999995" table:style-name="ce15">
            <text:p><text:s/>€ 565,68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9"/>Arredi e Mobi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Totale immobilizzazioni materiali</text:p>
          </table:table-cell>
          <table:table-cell table:number-columns-repeated="2" table:style-name="ce13"/>
          <table:table-cell office:value-type="currency" office:value="727.3" table:formula="msoxl:=D16+D17" table:style-name="ce13">
            <text:p><text:s/>€ 727,30<text:s/></text:p>
          </table:table-cell>
          <table:table-cell table:number-columns-repeated="2" table:style-name="ce13"/>
          <table:table-cell office:value-type="currency" office:value="565.67999999999995" table:formula="msoxl:=G16+G17" table:style-name="ce13">
            <text:p><text:s/>€ 565,68<text:s/>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Immobilizzazioni finanziarie</text:p>
          </table:table-cell>
          <table:table-cell table:number-columns-repeated="2" table:style-name="ce15"/>
          <table:table-cell office:value-type="currency" office:value="0" table:style-name="ce15">
            <text:p><text:s/>€ -<text:s text:c="3"/></text:p>
          </table:table-cell>
          <table:table-cell table:number-columns-repeated="2" table:style-name="ce15"/>
          <table:table-cell office:value-type="currency" office:value="0" table:style-name="ce15">
            <text:p><text:s/>€ -<text:s text:c="3"/></text:p>
          </table:table-cell>
          <table:table-cell table:number-columns-repeated="16377" table:style-name="ce18"/>
        </table:table-row>
        <table:table-row table:style-name="ro1">
          <table:table-cell office:value-type="string" table:style-name="ce14">
            <text:p>TOTALE IMMOBILIZZAZIONI</text:p>
          </table:table-cell>
          <table:table-cell table:number-columns-repeated="2" table:style-name="ce13"/>
          <table:table-cell office:value-type="currency" office:value="727.3" table:formula="msoxl:=SUM(D18+D19)+D11" table:style-name="ce13">
            <text:p><text:s/>€ 727,30<text:s/></text:p>
          </table:table-cell>
          <table:table-cell table:number-columns-repeated="2" table:style-name="ce13"/>
          <table:table-cell office:value-type="currency" office:value="2165.6799999999998" table:formula="msoxl:=SUM(G18+G19)+G11" table:style-name="ce13">
            <text:p><text:s/>€ 2.165,68<text:s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2">
            <text:p>B) ATTIVO CIRCOLANT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c) Rimanenz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Rimanenze di magazzino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Totale rimanenz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d) crediti di funzionamento</text:p>
          </table:table-cell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Crediti v/CCIAA</text:p>
          </table:table-cell>
          <table:table-cell table:number-columns-repeated="2" table:style-name="ce19"/>
          <table:table-cell table:style-name="ce13"/>
          <table:table-cell table:number-columns-repeated="2" table:style-name="ce19"/>
          <table:table-cell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12"/>Crediti v/organismi <text:s/>e<text:s/></text:p>
          </table:table-cell>
          <table:table-cell table:style-name="ce19"/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style-name="ce19"/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istituzioni <text:s/>naz. e comunit.</text:p>
          </table:table-cell>
          <table:table-cell office:value-type="currency" office:value="1000" table:style-name="ce19">
            <text:p><text:s/>€ 1.000,00<text:s/></text:p>
          </table:table-cell>
          <table:table-cell table:style-name="ce20"/>
          <table:table-cell office:value-type="currency" office:value="1000" table:style-name="ce13">
            <text:p><text:s/>€ 1.000,00<text:s/></text:p>
          </table:table-cell>
          <table:table-cell office:value-type="currency" office:value="0" table:style-name="ce19">
            <text:p><text:s/>€ -<text:s text:c="3"/></text:p>
          </table:table-cell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v/organismi sist. Camerale</text:p>
          </table:table-cell>
          <table:table-cell office:value-type="currency" office:value="19380" table:style-name="ce19">
            <text:p><text:s/>€ 19.380,00<text:s/></text:p>
          </table:table-cell>
          <table:table-cell table:style-name="ce13"/>
          <table:table-cell office:value-type="currency" office:value="27884.21" table:formula="msoxl:=19380+8504.21" table:style-name="ce13">
            <text:p><text:s/>€ 27.884,21<text:s/></text:p>
          </table:table-cell>
          <table:table-cell office:value-type="currency" office:value="28960" table:style-name="ce19">
            <text:p><text:s/>€ 28.960,00<text:s/></text:p>
          </table:table-cell>
          <table:table-cell table:style-name="ce13"/>
          <table:table-cell office:value-type="currency" office:value="42439" table:formula="msoxl:=28960+11979+1500" table:style-name="ce13">
            <text:p><text:s/>€ 42.439,0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per servizi c/terzi</text:p>
          </table:table-cell>
          <table:table-cell office:value-type="currency" office:value="268.39999999999964" table:formula="msoxl:=D32-C32" table:style-name="ce19">
            <text:p><text:s/>€ 268,40<text:s/></text:p>
          </table:table-cell>
          <table:table-cell office:value-type="currency" office:value="6375.6" table:style-name="ce19">
            <text:p><text:s/>€ 6.375,60<text:s/></text:p>
          </table:table-cell>
          <table:table-cell office:value-type="currency" office:value="6644" table:formula="msoxl:=6644" table:style-name="ce13">
            <text:p><text:s/>€ 6.644,00<text:s/></text:p>
          </table:table-cell>
          <table:table-cell office:value-type="currency" office:value="1887.2" table:formula="msoxl:=G32" table:style-name="ce19">
            <text:p><text:s/>€ 1.887,20<text:s/></text:p>
          </table:table-cell>
          <table:table-cell table:style-name="ce19"/>
          <table:table-cell office:value-type="currency" office:value="1887.2" table:formula="msoxl:=1887.2" table:style-name="ce15">
            <text:p><text:s/>€ 1.887,2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12"/>Crediti diversi:</text:p>
          </table:table-cell>
          <table:table-cell office:value-type="currency" office:value="5480.87" table:formula="msoxl:=D33" table:style-name="ce15">
            <text:p><text:s/>€ 5.480,87<text:s/></text:p>
          </table:table-cell>
          <table:table-cell table:style-name="ce15"/>
          <table:table-cell office:value-type="currency" office:value="5480.87" table:formula="msoxl:=3786.27+555.55+189.83+941.22+8" table:style-name="ce13">
            <text:p><text:s/>€ 5.480,87<text:s/></text:p>
          </table:table-cell>
          <table:table-cell office:value-type="currency" office:value="10612.81" table:formula="msoxl:=G33" table:style-name="ce15">
            <text:p><text:s/>€ 10.612,81<text:s/></text:p>
          </table:table-cell>
          <table:table-cell table:style-name="ce15"/>
          <table:table-cell office:value-type="currency" office:value="10612.81" table:formula="msoxl:=388.77+106.77+539.04+147.8+9428+2.43" table:style-name="ce13">
            <text:p><text:s/>€ 10.612,8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Anticipi a fornito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Totali crediti di funzionamento</text:p>
          </table:table-cell>
          <table:table-cell table:number-columns-repeated="2" table:style-name="ce13"/>
          <table:table-cell office:value-type="currency" office:value="41009.08" table:formula="msoxl:=SUM(D28:D34)" table:style-name="ce19">
            <text:p><text:s/>€ 41.009,08<text:s/></text:p>
          </table:table-cell>
          <table:table-cell table:number-columns-repeated="2" table:style-name="ce13"/>
          <table:table-cell office:value-type="currency" office:value="54939.009999999995" table:formula="msoxl:=SUM(G28:G34)" table:style-name="ce19">
            <text:p><text:s/>€ 54.939,01<text:s/></text:p>
          </table:table-cell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e) Disponibilità liquid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1">
            <text:p><text:s text:c="11"/>Banca c/c - Carta prepagata</text:p>
          </table:table-cell>
          <table:table-cell table:number-columns-repeated="2" table:style-name="ce13"/>
          <table:table-cell office:value-type="currency" office:value="412846.57" table:formula="msoxl:=412600.99+245.58" table:style-name="ce15">
            <text:p><text:s/>€ 412.846,57<text:s/></text:p>
          </table:table-cell>
          <table:table-cell table:number-columns-repeated="2" table:style-name="ce13"/>
          <table:table-cell office:value-type="currency" office:value="360622.1" table:formula="msoxl:=359906.8+715.3" table:style-name="ce15">
            <text:p><text:s/>€ 360.622,1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1">
            <text:p><text:s text:c="11"/>Contanti -<text:s/></text:p>
          </table:table-cell>
          <table:table-cell table:number-columns-repeated="2" table:style-name="ce13"/>
          <table:table-cell office:value-type="currency" office:value="267.04000000000002" table:style-name="ce13">
            <text:p><text:s/>€ 267,04<text:s/></text:p>
          </table:table-cell>
          <table:table-cell table:number-columns-repeated="2" table:style-name="ce13"/>
          <table:table-cell office:value-type="currency" office:value="278.24" table:style-name="ce13">
            <text:p><text:s/>€ 278,24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disponibilità liquide</text:p>
          </table:table-cell>
          <table:table-cell table:number-columns-repeated="2" table:style-name="ce13"/>
          <table:table-cell office:value-type="currency" office:value="413113.61" table:formula="msoxl:=SUM(D38:D39)" table:style-name="ce13">
            <text:p><text:s/>€ 413.113,61<text:s/></text:p>
          </table:table-cell>
          <table:table-cell table:number-columns-repeated="2" table:style-name="ce13"/>
          <table:table-cell office:value-type="currency" office:value="360900.33999999997" table:formula="msoxl:=SUM(G38:G39)" table:style-name="ce13">
            <text:p><text:s/>€ 360.900,34<text:s/></text:p>
          </table:table-cell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1">
          <table:table-cell office:value-type="string" table:style-name="ce14">
            <text:p>TOTALE ATTIVO CIRCOLANTE</text:p>
          </table:table-cell>
          <table:table-cell table:number-columns-repeated="2" table:style-name="ce13"/>
          <table:table-cell office:value-type="currency" office:value="454122.69" table:formula="msoxl:=SUM(D35+D40)" table:style-name="ce19">
            <text:p><text:s/>€ 454.122,69<text:s/></text:p>
          </table:table-cell>
          <table:table-cell table:number-columns-repeated="2" table:style-name="ce13"/>
          <table:table-cell office:value-type="currency" office:value="415839.35" table:formula="msoxl:=SUM(G35+G40)" table:style-name="ce19">
            <text:p><text:s/>€ 415.839,35<text:s/></text:p>
          </table:table-cell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C) RATEI E RISCONTI ATT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atei attiv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isconti attivi</text:p>
          </table:table-cell>
          <table:table-cell table:number-columns-repeated="2" table:style-name="ce13"/>
          <table:table-cell office:value-type="currency" office:value="394.02" table:style-name="ce13">
            <text:p><text:s/>€ 394,02<text:s/></text:p>
          </table:table-cell>
          <table:table-cell table:number-columns-repeated="2" table:style-name="ce13"/>
          <table:table-cell office:value-type="currency" office:value="479.83" table:style-name="ce13">
            <text:p><text:s/>€ 479,83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RATEI E RISCONTI ATT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TOTALE ATTIVO</text:p>
          </table:table-cell>
          <table:table-cell table:number-columns-repeated="2" table:style-name="ce13"/>
          <table:table-cell office:value-type="currency" office:value="455244.01" table:formula="msoxl:=SUM(D20+D35+D40+D45)" table:style-name="ce13">
            <text:p><text:s/>€ 455.244,01<text:s/></text:p>
          </table:table-cell>
          <table:table-cell table:number-columns-repeated="2" table:style-name="ce13"/>
          <table:table-cell office:value-type="currency" office:value="418484.86" table:formula="msoxl:=SUM(G20+G35+G40+G45)" table:style-name="ce13">
            <text:p><text:s/>€ 418.484,86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D) CONTI D'ORDIN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2">
            <text:p>TOTALE GENERALE</text:p>
          </table:table-cell>
          <table:table-cell table:number-columns-repeated="2" table:style-name="ce23"/>
          <table:table-cell office:value-type="currency" office:value="455244.01" table:formula="msoxl:=D48" table:style-name="ce24">
            <text:p><text:s/>€ 455.244,01<text:s/></text:p>
          </table:table-cell>
          <table:table-cell table:number-columns-repeated="2" table:style-name="ce23"/>
          <table:table-cell office:value-type="currency" office:value="418484.86" table:formula="msoxl:=G48" table:style-name="ce25">
            <text:p><text:s/>€ 418.484,86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2" table:style-name="ce3"/>
          <table:table-cell office:value-type="string" table:style-name="ce3">
            <text:p>Il Presidente</text:p>
          </table:table-cell>
          <table:table-cell table:number-columns-repeated="2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2" table:style-name="ce3"/>
          <table:table-cell office:value-type="string" table:style-name="ce3">
            <text:p>f.to Renato Cesca</text:p>
          </table:table-cell>
          <table:table-cell table:number-columns-repeated="2" table:style-name="ce3"/>
          <table:table-cell office:value-type="string" table:style-name="ce3">
            <text:p>f.to Renato Cesca</text:p>
          </table:table-cell>
          <table:table-cell table:number-columns-repeated="2" table:style-name="ce1"/>
          <table:table-cell table:style-name="ce2"/>
          <table:table-cell table:number-columns-repeated="16374"/>
        </table:table-row>
        <table:table-row table:number-rows-repeated="104852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10:18:17Z</meta:creation-date>
    <dc:date>2026-05-29T10:19:08Z</dc:date>
  </office:meta>
</office:document-meta>
</file>