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ext-properties fo:font-size="11pt" style:font-size-asian="11pt" style:font-size-complex="11pt" style:font-family-generic="swiss"/>
    </style:style>
    <style:style style:name="ce2" style:family="table-cell" style:parent-style-name="Default" style:data-style-name="N34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3" style:family="table-cell" style:parent-style-name="Default" style:data-style-name="N0"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4" style:family="table-cell" style:parent-style-name="Default" style:data-style-name="N34"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Default" style:data-style-name="N34">
      <style:text-properties fo:font-size="11pt" style:font-size-asian="11pt" style:font-size-complex="11pt" style:font-family-generic="swiss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7" style:family="table-cell" style:parent-style-name="Default" style:data-style-name="N34">
      <style:table-cell-properties fo:border="thin solid #000000" style:vertical-align="automatic" fo:background-color="transparent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8" style:family="table-cell" style:parent-style-name="Default" style:data-style-name="N34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0" style:family="table-cell" style:parent-style-name="Default" style:data-style-name="N34">
      <style:table-cell-properties fo:border-top="thin solid #000000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2" style:family="table-cell" style:parent-style-name="Default" style:data-style-name="N34">
      <style:table-cell-properties fo:border-top="none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4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  <style:text-properties fo:font-size="11pt" style:font-size-asian="11pt" style:font-size-complex="11pt" style:font-family-generic="swiss"/>
    </style:style>
    <style:style style:name="ce15" style:family="table-cell" style:parent-style-name="Default" style:data-style-name="N0">
      <style:text-properties fo:color="#FF0000" fo:font-size="11pt" style:font-size-asian="11pt" style:font-size-complex="11pt" style:font-family-generic="swiss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automatic"/>
      <style:text-properties fo:font-size="11pt" style:font-size-asian="11pt" style:font-size-complex="11pt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11pt" style:font-size-asian="11pt" style:font-size-complex="11pt" style:font-family-generic="swiss"/>
    </style:style>
    <style:style style:name="ce18" style:family="table-cell" style:parent-style-name="Default" style:data-style-name="N34">
      <style:table-cell-properties fo:border-top="none" fo:border-bottom="thin solid #000000" fo:border-left="thin solid #000000" fo:border-right="thin solid #000000"/>
      <style:text-properties fo:font-size="11pt" style:font-size-asian="11pt" style:font-size-complex="11pt" style:font-family-generic="swiss"/>
    </style:style>
    <style:style style:name="ce19" style:family="table-cell" style:parent-style-name="Default" style:data-style-name="N0">
      <style:text-properties fo:color="#FF0000" fo:font-size="11pt" style:font-size-asian="11pt" style:font-size-complex="11pt" style:font-family-generic="swiss"/>
    </style:style>
    <style:style style:name="ce20" style:family="table-cell" style:parent-style-name="Default" style:data-style-name="N44">
      <style:text-properties fo:font-size="11pt" style:font-size-asian="11pt" style:font-size-complex="11pt" style:font-family-generic="swiss"/>
    </style:style>
    <style:style style:name="ce21" style:family="table-cell" style:parent-style-name="Default" style:data-style-name="N0">
      <style:table-cell-properties fo:background-color="transparent"/>
      <style:text-properties fo:color="#FF0000" fo:font-size="11pt" style:font-size-asian="11pt" style:font-size-complex="11pt" style:font-family-generic="swiss"/>
    </style:style>
    <style:style style:name="ce22" style:family="table-cell" style:parent-style-name="Default" style:data-style-name="N34">
      <style:table-cell-properties fo:background-color="transparent"/>
      <style:text-properties fo:font-size="11pt" style:font-size-asian="11pt" style:font-size-complex="11pt" style:font-family-generic="swiss"/>
    </style:style>
    <style:style style:name="ce23" style:family="table-cell" style:parent-style-name="Default" style:data-style-name="N0">
      <style:table-cell-properties fo:background-color="transparent"/>
      <style:text-properties fo:font-size="11pt" style:font-size-asian="11pt" style:font-size-complex="11pt" style:font-family-generic="swiss"/>
    </style:style>
    <style:style style:name="ce24" style:family="table-cell" style:parent-style-name="Default" style:data-style-name="N34">
      <style:table-cell-properties style:vertical-align="automatic" fo:wrap-option="wrap" fo:background-color="transparent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25" style:family="table-cell" style:parent-style-name="Default" style:data-style-name="N34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o1" style:family="table-column">
      <style:table-column-properties fo:break-before="auto" style:column-width="8.22854166666667cm"/>
    </style:style>
    <style:style style:name="co2" style:family="table-column">
      <style:table-column-properties fo:break-before="auto" style:column-width="4.15395833333333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2.19604166666667cm"/>
    </style:style>
    <style:style style:name="co5" style:family="table-column">
      <style:table-column-properties fo:break-before="auto" style:column-width="3.254375cm"/>
    </style:style>
    <style:style style:name="co6" style:family="table-column">
      <style:table-column-properties fo:break-before="auto" style:column-width="1.95791666666667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number-columns-repeated="2" table:default-cell-style-name="ce5"/>
        <table:table-column table:style-name="co3" table:default-cell-style-name="ce5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6" table:default-cell-style-name="ce1"/>
        <table:table-row table:style-name="ro1">
          <table:table-cell table:style-name="ce1"/>
          <table:table-cell office:value-type="string" table:number-columns-spanned="4" table:number-rows-spanned="1" table:style-name="ce25">
            <text:p>Allegato A <text:s/>alla delibera n. 450 del 24.04.26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CONTO ECONOMICO PROMOCAMERA ( ALLEGATO H previsto dall'art.68 comma 1)</text:p>
          </table:table-cell>
          <table:table-cell table:number-columns-repeated="3" table:style-name="ce4"/>
          <table:table-cell table:number-columns-repeated="16380" table:style-name="ce3"/>
        </table:table-row>
        <table:table-row table:number-rows-repeated="2" table:style-name="ro1">
          <table:table-cell table:number-columns-repeated="16384"/>
        </table:table-row>
        <table:table-row table:style-name="ro2">
          <table:table-cell office:value-type="string" table:style-name="ce6">
            <text:p>VOCI DI COSTO/RICAVO</text:p>
          </table:table-cell>
          <table:table-cell office:value-type="string" table:style-name="ce7">
            <text:p>VALORI ANNO 2024</text:p>
          </table:table-cell>
          <table:table-cell office:value-type="string" table:style-name="ce7">
            <text:p>VALORI ANNO 2025</text:p>
          </table:table-cell>
          <table:table-cell office:value-type="string" table:style-name="ce8">
            <text:p>DIFFERENZA</text:p>
          </table:table-cell>
          <table:table-cell table:number-columns-repeated="16380" table:style-name="ce1"/>
        </table:table-row>
        <table:table-row table:style-name="ro1">
          <table:table-cell table:style-name="ce9"/>
          <table:table-cell table:number-columns-repeated="3" table:style-name="ce10"/>
          <table:table-cell table:number-columns-repeated="16380" table:style-name="ce1"/>
        </table:table-row>
        <table:table-row table:style-name="ro2">
          <table:table-cell office:value-type="string" table:style-name="ce11">
            <text:p>A) RICAVI ORDINAR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) Proventi da servizi</text:p>
          </table:table-cell>
          <table:table-cell office:value-type="currency" office:value="50155.62" table:formula="msoxl:=51439.64-4000+2715.98" table:style-name="ce14">
            <text:p><text:s/>€ 50.155,62<text:s/></text:p>
          </table:table-cell>
          <table:table-cell office:value-type="currency" office:value="67091.39" table:style-name="ce14">
            <text:p><text:s/>€ 67.091,39<text:s/></text:p>
          </table:table-cell>
          <table:table-cell office:value-type="currency" office:value="16935.769999999997" table:formula="msoxl:=C8-B8" table:style-name="ce12">
            <text:p><text:s/>€ 16.935,77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2) Altri proventi e rimborsi</text:p>
          </table:table-cell>
          <table:table-cell table:number-columns-repeated="2" table:style-name="ce14"/>
          <table:table-cell office:value-type="currency" office:value="0" table:formula="msoxl:=C9-B9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3) Contributi da organismi comunitari</text:p>
          </table:table-cell>
          <table:table-cell table:number-columns-repeated="2" table:style-name="ce14"/>
          <table:table-cell office:value-type="currency" office:value="0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4) Contributi regionali o da altri enti pubblici</text:p>
          </table:table-cell>
          <table:table-cell office:value-type="currency" office:value="11000" table:style-name="ce14">
            <text:p><text:s/>€ 11.000,00<text:s/></text:p>
          </table:table-cell>
          <table:table-cell office:value-type="currency" office:value="8000" table:style-name="ce14">
            <text:p><text:s/>€ 8.000,00<text:s/></text:p>
          </table:table-cell>
          <table:table-cell office:value-type="currency" office:value="-3000" table:formula="msoxl:=C11-B11" table:style-name="ce12">
            <text:p>-€ 3.000,0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5) Altri contributi</text:p>
          </table:table-cell>
          <table:table-cell office:value-type="currency" office:value="40000" table:style-name="ce14">
            <text:p><text:s/>€ 40.000,00<text:s/></text:p>
          </table:table-cell>
          <table:table-cell office:value-type="currency" office:value="48877.99" table:formula="msoxl:=40000+7919.99+958" table:style-name="ce14">
            <text:p><text:s/>€ 48.877,99<text:s/></text:p>
          </table:table-cell>
          <table:table-cell office:value-type="currency" office:value="8877.989999999998" table:formula="msoxl:=C12-B12" table:style-name="ce12">
            <text:p><text:s/>€ 8.877,99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6) Contributo della Camera di Commercio</text:p>
          </table:table-cell>
          <table:table-cell office:value-type="currency" office:value="705000" table:formula="msoxl:=721000-16000" table:style-name="ce14">
            <text:p><text:s/>€ 705.000,00<text:s/></text:p>
          </table:table-cell>
          <table:table-cell office:value-type="currency" office:value="664500" table:formula="msoxl:=687458-22000-958" table:style-name="ce14">
            <text:p><text:s/>€ 664.500,00<text:s/></text:p>
          </table:table-cell>
          <table:table-cell office:value-type="currency" office:value="-40500" table:formula="msoxl:=C13-B13" table:style-name="ce12">
            <text:p>-€ 40.500,0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Totale (A)</text:p>
          </table:table-cell>
          <table:table-cell office:value-type="currency" office:value="806155.62" table:formula="msoxl:=SUM(B8:B13)" table:style-name="ce14">
            <text:p><text:s/>€ 806.155,62<text:s/></text:p>
          </table:table-cell>
          <table:table-cell office:value-type="currency" office:value="788469.38" table:formula="msoxl:=SUM(C8:C13)" table:style-name="ce14">
            <text:p><text:s/>€ 788.469,38<text:s/></text:p>
          </table:table-cell>
          <table:table-cell office:value-type="currency" office:value="-17686.239999999991" table:formula="msoxl:=C14-B14" table:style-name="ce12">
            <text:p>-€ 17.686,24<text:s/></text:p>
          </table:table-cell>
          <table:table-cell table:number-columns-repeated="4" table:style-name="ce23"/>
          <table:table-cell table:number-columns-repeated="16376"/>
        </table:table-row>
        <table:table-row table:style-name="ro1">
          <table:table-cell table:style-name="ce13"/>
          <table:table-cell table:number-columns-repeated="2" table:style-name="ce14"/>
          <table:table-cell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B) COSTI DI STRUTTURA</text:p>
          </table:table-cell>
          <table:table-cell table:number-columns-repeated="2" table:style-name="ce14"/>
          <table:table-cell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7) Organi Istituzionali</text:p>
          </table:table-cell>
          <table:table-cell office:value-type="currency" office:value="14621.19" table:style-name="ce14">
            <text:p><text:s/>€ 14.621,19<text:s/></text:p>
          </table:table-cell>
          <table:table-cell office:value-type="currency" office:value="13981.449999999999" table:formula="msoxl:=3800+9637.8+543.65" table:style-name="ce14">
            <text:p><text:s/>€ 13.981,45<text:s/></text:p>
          </table:table-cell>
          <table:table-cell office:value-type="currency" office:value="-639.7400000000016" table:formula="msoxl:=C17-B17" table:style-name="ce12">
            <text:p>-€ 639,74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8) Personale:</text:p>
          </table:table-cell>
          <table:table-cell table:number-columns-repeated="2" table:style-name="ce14"/>
          <table:table-cell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a) competenze al personale</text:p>
          </table:table-cell>
          <table:table-cell office:value-type="currency" office:value="187464" table:formula="msoxl:=216450.52-4408-24378.52-6200+6000" table:style-name="ce14">
            <text:p><text:s/>€ 187.464,00<text:s/></text:p>
          </table:table-cell>
          <table:table-cell office:value-type="currency" office:value="170300.46" table:formula="msoxl:=189148.78-15760.87-9087.45+6000" table:style-name="ce14">
            <text:p><text:s/>€ 170.300,46<text:s/></text:p>
          </table:table-cell>
          <table:table-cell office:value-type="currency" office:value="-17163.540000000008" table:formula="msoxl:=C19-B19" table:style-name="ce12">
            <text:p>-€ 17.163,54<text:s/></text:p>
          </table:table-cell>
          <table:table-cell table:number-columns-repeated="3" table:style-name="ce19"/>
          <table:table-cell table:number-columns-repeated="16377"/>
        </table:table-row>
        <table:table-row table:style-name="ro1">
          <table:table-cell office:value-type="string" table:style-name="ce13">
            <text:p><text:s text:c="3"/>b) oneri sociali</text:p>
          </table:table-cell>
          <table:table-cell office:value-type="currency" office:value="64567.630000000005" table:formula="msoxl:=63783.91+2575.52-1791.8" table:style-name="ce14">
            <text:p><text:s/>€ 64.567,63<text:s/></text:p>
          </table:table-cell>
          <table:table-cell office:value-type="currency" office:value="58223.85" table:formula="msoxl:=55491.77+2732.08" table:style-name="ce14">
            <text:p><text:s/>€ 58.223,85<text:s/></text:p>
          </table:table-cell>
          <table:table-cell office:value-type="currency" office:value="-6343.7800000000061" table:formula="msoxl:=C20-B20" table:style-name="ce12">
            <text:p>-€ 6.343,78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c) accantonamenti al T.F.R.</text:p>
          </table:table-cell>
          <table:table-cell office:value-type="currency" office:value="16611.66" table:style-name="ce14">
            <text:p><text:s/>€ 16.611,66<text:s/></text:p>
          </table:table-cell>
          <table:table-cell office:value-type="currency" office:value="15517.58" table:style-name="ce14">
            <text:p><text:s/>€ 15.517,58<text:s/></text:p>
          </table:table-cell>
          <table:table-cell office:value-type="currency" office:value="-1094.08" table:formula="msoxl:=C21-B21" table:style-name="ce12">
            <text:p>-€ 1.094,08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d) altri costi</text:p>
          </table:table-cell>
          <table:table-cell office:value-type="currency" office:value="4860.8099999999995" table:formula="msoxl:=1402.86+3457.95" table:style-name="ce14">
            <text:p><text:s/>€ 4.860,81<text:s/></text:p>
          </table:table-cell>
          <table:table-cell office:value-type="currency" office:value="3232.8" table:formula="msoxl:=1146.44+2086.36" table:style-name="ce14">
            <text:p><text:s/>€ 3.232,80<text:s/></text:p>
          </table:table-cell>
          <table:table-cell office:value-type="currency" office:value="-1628.0099999999993" table:formula="msoxl:=C22-B22" table:style-name="ce12">
            <text:p>-€ 1.628,01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9) FUNZIONAMENTO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a) prestazioni servizi</text:p>
          </table:table-cell>
          <table:table-cell office:value-type="currency" office:value="275349.64" table:formula="msoxl:=13713.86+8006.37+107992.26+132501.81+13347.56+0.84-273+59.94" table:style-name="ce14">
            <text:p><text:s/>€ 275.349,64<text:s/></text:p>
          </table:table-cell>
          <table:table-cell office:value-type="currency" office:value="229320.27000000002" table:formula="msoxl:=93114.84+84010.98+2392.64+214.58+2339.85+615.18+214.58+171.63+1029.08+50+138+12734.23+4173.76+25-227.38+1357.07+22000+4607.5+358.73" table:style-name="ce14">
            <text:p><text:s/>€ 229.320,27<text:s/></text:p>
          </table:table-cell>
          <table:table-cell office:value-type="currency" office:value="-46029.369999999995" table:formula="msoxl:=C24-B24" table:style-name="ce12">
            <text:p>-€ 46.029,37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b) godimento di beni di terz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c) oneri diversi di gestione</text:p>
          </table:table-cell>
          <table:table-cell office:value-type="currency" office:value="5837.01" table:style-name="ce14">
            <text:p><text:s/>€ 5.837,01<text:s/></text:p>
          </table:table-cell>
          <table:table-cell office:value-type="currency" office:value="5270.9" table:style-name="ce14">
            <text:p><text:s/>€ 5.270,90<text:s/></text:p>
          </table:table-cell>
          <table:table-cell office:value-type="currency" office:value="-566.11000000000058" table:formula="msoxl:=C26-B26" table:style-name="ce12">
            <text:p>-€ 566,11<text:s/></text:p>
          </table:table-cell>
          <table:table-cell table:style-name="ce15"/>
          <table:table-cell table:number-columns-repeated="16379" table:style-name="ce1"/>
        </table:table-row>
        <table:table-row table:style-name="ro1">
          <table:table-cell office:value-type="string" table:style-name="ce13">
            <text:p>10) AMMORTAMENTI e ACCANTONAMENT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a) immob. Immateriali</text:p>
          </table:table-cell>
          <table:table-cell office:value-type="currency" office:value="400" table:style-name="ce12">
            <text:p><text:s/>€ 400,00<text:s/></text:p>
          </table:table-cell>
          <table:table-cell office:value-type="currency" office:value="400" table:style-name="ce12">
            <text:p><text:s/>€ 400,00<text:s/></text:p>
          </table:table-cell>
          <table:table-cell office:value-type="currency" office:value="0" table:formula="msoxl:=C28-B28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b) immob. Materiali</text:p>
          </table:table-cell>
          <table:table-cell office:value-type="currency" office:value="661.8" table:style-name="ce12">
            <text:p><text:s/>€ 661,80<text:s/></text:p>
          </table:table-cell>
          <table:table-cell office:value-type="currency" office:value="330.65" table:style-name="ce12">
            <text:p><text:s/>€ 330,65<text:s/></text:p>
          </table:table-cell>
          <table:table-cell office:value-type="currency" office:value="-331.15" table:formula="msoxl:=C29-B29" table:style-name="ce12">
            <text:p>-€ 331,15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c) svalutazione crediti</text:p>
          </table:table-cell>
          <table:table-cell table:number-columns-repeated="2" table:style-name="ce12"/>
          <table:table-cell office:value-type="currency" office:value="0" table:formula="msoxl:=C30-B30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Totale (B)</text:p>
          </table:table-cell>
          <table:table-cell office:value-type="currency" office:value="570373.74" table:formula="msoxl:=SUM(B17:B30)" table:style-name="ce12">
            <text:p><text:s/>€ 570.373,74<text:s/></text:p>
          </table:table-cell>
          <table:table-cell office:value-type="currency" office:value="496577.96000000008" table:formula="msoxl:=SUM(C17:C30)" table:style-name="ce12">
            <text:p><text:s/>€ 496.577,96<text:s/></text:p>
          </table:table-cell>
          <table:table-cell office:value-type="currency" office:value="-73795.779999999912" table:formula="msoxl:=C31-B31" table:style-name="ce12">
            <text:p>-€ 73.795,78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C) COSTI ISTITUZIONAL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1) spese per progetti ed iniziative</text:p>
          </table:table-cell>
          <table:table-cell office:value-type="currency" office:value="232404.59999999998" table:formula="msoxl:=48170.81+767.41+5665.93+764.74+5724.12+6836.96+14116.55+16149.43+26513.43+55649.15+10588.08+41462.37-4.38" table:style-name="ce14">
            <text:p><text:s/>€ 232.404,60<text:s/></text:p>
          </table:table-cell>
          <table:table-cell office:value-type="currency" office:value="288714.67000000004" table:formula="msoxl:=107013.91+848.5+8890.63+778.12+2610.05+10176.93+14870.13+23594.19+50+40464.12+33375.4+46181.85-139.16" table:style-name="ce14">
            <text:p><text:s/>€ 288.714,67<text:s/></text:p>
          </table:table-cell>
          <table:table-cell office:value-type="currency" office:value="56310.070000000065" table:formula="msoxl:=C34-B34" table:style-name="ce12">
            <text:p><text:s/>€ 56.310,07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Totale ( C)<text:s/></text:p>
          </table:table-cell>
          <table:table-cell office:value-type="currency" office:value="232404.59999999998" table:formula="msoxl:=B34" table:style-name="ce12">
            <text:p><text:s/>€ 232.404,60<text:s/></text:p>
          </table:table-cell>
          <table:table-cell office:value-type="currency" office:value="288714.67000000004" table:formula="msoxl:=C34" table:style-name="ce12">
            <text:p><text:s/>€ 288.714,67<text:s/></text:p>
          </table:table-cell>
          <table:table-cell office:value-type="currency" office:value="56310.070000000065" table:formula="msoxl:=C35-B35" table:style-name="ce12">
            <text:p><text:s/>€ 56.310,07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Risultato della gestione ( A-B-C)</text:p>
          </table:table-cell>
          <table:table-cell office:value-type="currency" office:value="3377.2800000000279" table:formula="msoxl:=B14-B31-B35" table:style-name="ce12">
            <text:p><text:s/>€ 3.377,28<text:s/></text:p>
          </table:table-cell>
          <table:table-cell office:value-type="currency" office:value="3176.7499999998836" table:formula="msoxl:=C14-C31-C35" table:style-name="ce12">
            <text:p><text:s/>€ 3.176,75<text:s/></text:p>
          </table:table-cell>
          <table:table-cell office:value-type="currency" office:value="-200.53000000014435" table:formula="msoxl:=SUM(C37-B37)" table:style-name="ce12">
            <text:p>-€ 200,53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D) GESTIONE FINANZIARIA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2) Proventi finanziari</text:p>
          </table:table-cell>
          <table:table-cell office:value-type="currency" office:value="1.46" table:style-name="ce14">
            <text:p><text:s/>€ 1,46<text:s/></text:p>
          </table:table-cell>
          <table:table-cell office:value-type="currency" office:value="1.21" table:style-name="ce14">
            <text:p><text:s/>€ 1,21<text:s/></text:p>
          </table:table-cell>
          <table:table-cell office:value-type="currency" office:value="-0.25" table:formula="msoxl:=C40-B40" table:style-name="ce12">
            <text:p>-€ 0,25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13) Oneri finanziari</text:p>
          </table:table-cell>
          <table:table-cell office:value-type="currency" office:value="848.82" table:formula="msoxl:=848.82" table:style-name="ce12">
            <text:p><text:s/>€ 848,82<text:s/></text:p>
          </table:table-cell>
          <table:table-cell office:value-type="currency" office:value="1233.9100000000001" table:style-name="ce12">
            <text:p><text:s/>€ 1.233,91<text:s/></text:p>
          </table:table-cell>
          <table:table-cell office:value-type="currency" office:value="385.09000000000003" table:formula="msoxl:=C41-B41" table:style-name="ce12">
            <text:p><text:s/>€ 385,09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Risultato gestione finanziaria</text:p>
          </table:table-cell>
          <table:table-cell office:value-type="currency" office:value="-847.36" table:formula="msoxl:=SUM(B40-B41)" table:style-name="ce12">
            <text:p>-€ 847,36<text:s/></text:p>
          </table:table-cell>
          <table:table-cell office:value-type="currency" office:value="-1232.7" table:formula="msoxl:=SUM(C40-C41)" table:style-name="ce12">
            <text:p>-€ 1.232,70<text:s/></text:p>
          </table:table-cell>
          <table:table-cell office:value-type="currency" office:value="-385.34000000000003" table:formula="msoxl:=C42-B42" table:style-name="ce12">
            <text:p>-€ 385,34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3" table:style-name="ce1"/>
          <table:table-cell table:style-name="ce20"/>
          <table:table-cell table:number-columns-repeated="16376"/>
        </table:table-row>
        <table:table-row table:style-name="ro2">
          <table:table-cell office:value-type="string" table:style-name="ce11">
            <text:p>E) Gestione Straordinaria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4) Proventi straordinari</text:p>
          </table:table-cell>
          <table:table-cell office:value-type="currency" office:value="2914.58" table:style-name="ce12">
            <text:p><text:s/>€ 2.914,58<text:s/></text:p>
          </table:table-cell>
          <table:table-cell office:value-type="currency" office:value="993.1" table:formula="msoxl:=993.1" table:style-name="ce12">
            <text:p><text:s/>€ 993,10<text:s/></text:p>
          </table:table-cell>
          <table:table-cell office:value-type="currency" office:value="-1921.48" table:formula="msoxl:=C45-B45" table:style-name="ce12">
            <text:p>-€ 1.921,48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15) Oneri straordinari</text:p>
          </table:table-cell>
          <table:table-cell office:value-type="currency" office:value="815.59999999999991" table:formula="msoxl:=752.55+53.92+1.71+7.42" table:style-name="ce14">
            <text:p><text:s/>€ 815,60<text:s/></text:p>
          </table:table-cell>
          <table:table-cell office:value-type="currency" office:value="487.94" table:formula="msoxl:=424.88+56.79+6.27" table:style-name="ce14">
            <text:p><text:s/>€ 487,94<text:s/></text:p>
          </table:table-cell>
          <table:table-cell office:value-type="currency" office:value="-327.65999999999991" table:formula="msoxl:=C46-B46" table:style-name="ce12">
            <text:p>-€ 327,66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Risultato gestione straordinaria</text:p>
          </table:table-cell>
          <table:table-cell office:value-type="currency" office:value="2098.98" table:formula="msoxl:=SUM(B45-B46)" table:style-name="ce12">
            <text:p><text:s/>€ 2.098,98<text:s/></text:p>
          </table:table-cell>
          <table:table-cell office:value-type="currency" office:value="505.16" table:formula="msoxl:=SUM(C45-C46)" table:style-name="ce12">
            <text:p><text:s/>€ 505,16<text:s/></text:p>
          </table:table-cell>
          <table:table-cell office:value-type="currency" office:value="-1593.82" table:formula="msoxl:=C47-B47" table:style-name="ce12">
            <text:p>-€ 1.593,82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F) RETTIFICHE DI VALORE ATTIVITA' FINANZIARIE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6) Rivalutazioni attivo patrimoniale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7) Svalutazioni attivo patrimoniale</text:p>
          </table:table-cell>
          <table:table-cell table:number-columns-repeated="2" table:style-name="ce12"/>
          <table:table-cell office:value-type="currency" office:value="0" table:formula="msoxl:=C51-B51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6">
            <text:p>Differenze rettifiche di valore attiv. Finanziarie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table:style-name="ce16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Disavanzo/Avanzo economico d'esercizio<text:s/></text:p>
          </table:table-cell>
          <table:table-cell office:value-type="currency" office:value="4628.9000000000233" table:formula="msoxl:=SUM(B14+B40+B45)-(B31+B35+B41+B46)-B51" table:style-name="ce14">
            <text:p><text:s/>€ 4.628,90<text:s/></text:p>
          </table:table-cell>
          <table:table-cell office:value-type="currency" office:value="2449.2099999998463" table:formula="msoxl:=SUM(C14+C40+C45)-(C31+C35+C41+C46)-C51" table:style-name="ce14">
            <text:p><text:s/>€ 2.449,21<text:s/></text:p>
          </table:table-cell>
          <table:table-cell office:value-type="currency" office:value="-2179.6900000001442" table:formula="msoxl:=D37+D42+D47+D51" table:style-name="ce12">
            <text:p>-€ 2.179,69<text:s/></text:p>
          </table:table-cell>
          <table:table-cell table:style-name="ce21"/>
          <table:table-cell table:number-columns-repeated="4" table:style-name="ce1"/>
          <table:table-cell table:style-name="ce19"/>
          <table:table-cell table:number-columns-repeated="16374"/>
        </table:table-row>
        <table:table-row table:style-name="ro1">
          <table:table-cell table:style-name="ce17"/>
          <table:table-cell table:number-columns-repeated="3" table:style-name="ce18"/>
          <table:table-cell table:number-columns-repeated="16380" table:style-name="ce1"/>
        </table:table-row>
        <table:table-row table:style-name="ro1">
          <table:table-cell table:style-name="ce1"/>
          <table:table-cell table:number-columns-repeated="2" table:style-name="ce22"/>
          <table:table-cell office:value-type="string" table:style-name="ce2">
            <text:p>Il Presidente</text:p>
          </table:table-cell>
          <table:table-cell table:number-columns-repeated="4" table:style-name="ce1"/>
          <table:table-cell table:style-name="ce19"/>
          <table:table-cell table:number-columns-repeated="16375" table:style-name="ce1"/>
        </table:table-row>
        <table:table-row table:style-name="ro2">
          <table:table-cell table:style-name="ce1"/>
          <table:table-cell table:number-columns-repeated="2" table:style-name="ce24"/>
          <table:table-cell office:value-type="string" table:style-name="ce2">
            <text:p>f.to Renato Cesca</text:p>
          </table:table-cell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number-rows-repeated="3" table:style-name="ro1">
          <table:table-cell table:style-name="ce1"/>
          <table:table-cell table:number-columns-repeated="2" table:style-name="ce22"/>
          <table:table-cell table:style-name="ce5"/>
          <table:table-cell table:number-columns-repeated="16380" table:style-name="ce1"/>
        </table:table-row>
        <table:table-row table:number-rows-repeated="104851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44">
      <number:number number:decimal-places="3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4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Gabriella</meta:initial-creator>
    <dc:creator>promocamera1</dc:creator>
    <meta:creation-date>2008-02-28T11:55:15Z</meta:creation-date>
    <dc:date>2026-05-21T11:05:30Z</dc:date>
    <meta:print-date>2026-03-19T12:03:22Z</meta:print-date>
  </office:meta>
</office:document-meta>
</file>