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2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34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34"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3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0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34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font-size="11pt" style:font-size-asian="11pt" style:font-size-complex="11pt" style:font-family-generic="swiss"/>
    </style:style>
    <style:style style:name="ce15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9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20" style:family="table-cell" style:parent-style-name="Default" style:data-style-name="N44">
      <style:text-properties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fo:color="#FF0000" fo:font-size="11pt" style:font-size-asian="11pt" style:font-size-complex="11pt" style:font-family-generic="swiss"/>
    </style:style>
    <style:style style:name="ce22" style:family="table-cell" style:parent-style-name="Default" style:data-style-name="N34">
      <style:table-cell-properties fo:background-color="transparent"/>
      <style:text-properties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ackground-color="transparent"/>
      <style:text-properties fo:font-size="11pt" style:font-size-asian="11pt" style:font-size-complex="11pt" style:font-family-generic="swiss"/>
    </style:style>
    <style:style style:name="ce24" style:family="table-cell" style:parent-style-name="Default" style:data-style-name="N34">
      <style:table-cell-properties fo:background-color="transparent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5" style:family="table-cell" style:parent-style-name="Default" style:data-style-name="N34">
      <style:table-cell-properties style:vertical-align="automatic" fo:wrap-option="wrap" fo:background-color="transparent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6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o1" style:family="table-column">
      <style:table-column-properties fo:break-before="auto" style:column-width="8.228541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1.95791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5"/>
        <table:table-column table:style-name="co3" table:default-cell-style-name="ce5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6">
            <text:p>Allegato A <text:s/>alla delibera n. 440 del 11.04.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ONTO ECONOMICO PROMOCAMERA ( ALLEGATO H previsto dall'art.68 comma 1)</text:p>
          </table:table-cell>
          <table:table-cell table:number-columns-repeated="3" table:style-name="ce4"/>
          <table:table-cell table:number-columns-repeated="16380" table:style-name="ce3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6">
            <text:p>VOCI DI COSTO/RICAVO</text:p>
          </table:table-cell>
          <table:table-cell office:value-type="string" table:style-name="ce7">
            <text:p>VALORI ANNO 2023</text:p>
          </table:table-cell>
          <table:table-cell office:value-type="string" table:style-name="ce7">
            <text:p>VALORI ANNO 2024</text:p>
          </table:table-cell>
          <table:table-cell office:value-type="string" table:style-name="ce8">
            <text:p>DIFFERENZA</text:p>
          </table:table-cell>
          <table:table-cell table:number-columns-repeated="16380" table:style-name="ce1"/>
        </table:table-row>
        <table:table-row table:style-name="ro1">
          <table:table-cell table:style-name="ce9"/>
          <table:table-cell table:number-columns-repeated="3" table:style-name="ce10"/>
          <table:table-cell table:number-columns-repeated="16380" table:style-name="ce1"/>
        </table:table-row>
        <table:table-row table:style-name="ro2">
          <table:table-cell office:value-type="string" table:style-name="ce11">
            <text:p>A) RICAVI ORDINAR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) Proventi da servizi</text:p>
          </table:table-cell>
          <table:table-cell office:value-type="currency" office:value="67494.149999999994" table:formula="msoxl:=58325.31+9168.84" table:style-name="ce14">
            <text:p><text:s/>€ 67.494,15<text:s/></text:p>
          </table:table-cell>
          <table:table-cell office:value-type="currency" office:value="50155.62" table:formula="msoxl:=51439.64-4000+2715.98" table:style-name="ce14">
            <text:p><text:s/>€ 50.155,62<text:s/></text:p>
          </table:table-cell>
          <table:table-cell office:value-type="currency" office:value="-17338.529999999992" table:formula="msoxl:=C8-B8" table:style-name="ce12">
            <text:p>-€ 17.338,5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2) Altri proventi e rimborsi</text:p>
          </table:table-cell>
          <table:table-cell office:value-type="currency" office:value="580" table:style-name="ce14">
            <text:p><text:s/>€ 580,00<text:s/></text:p>
          </table:table-cell>
          <table:table-cell table:style-name="ce14"/>
          <table:table-cell office:value-type="currency" office:value="-580" table:formula="msoxl:=C9-B9" table:style-name="ce12">
            <text:p>-€ 58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3) Contributi da organismi comunitari</text:p>
          </table:table-cell>
          <table:table-cell table:number-columns-repeated="2" table:style-name="ce14"/>
          <table:table-cell office:value-type="currency" office:value="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4) Contributi regionali o da altri enti pubblici</text:p>
          </table:table-cell>
          <table:table-cell table:style-name="ce14"/>
          <table:table-cell office:value-type="currency" office:value="11000" table:style-name="ce14">
            <text:p><text:s/>€ 11.000,00<text:s/></text:p>
          </table:table-cell>
          <table:table-cell office:value-type="currency" office:value="11000" table:formula="msoxl:=C11-B11" table:style-name="ce12">
            <text:p><text:s/>€ 11.0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5) Altri contributi</text:p>
          </table:table-cell>
          <table:table-cell office:value-type="currency" office:value="54617.62" table:formula="msoxl:=52659.62+1000+958" table:style-name="ce14">
            <text:p><text:s/>€ 54.617,62<text:s/></text:p>
          </table:table-cell>
          <table:table-cell office:value-type="currency" office:value="40000" table:style-name="ce14">
            <text:p><text:s/>€ 40.000,00<text:s/></text:p>
          </table:table-cell>
          <table:table-cell office:value-type="currency" office:value="-14617.620000000003" table:formula="msoxl:=C12-B12" table:style-name="ce12">
            <text:p>-€ 14.617,6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6) Contributo della Camera di Commercio</text:p>
          </table:table-cell>
          <table:table-cell office:value-type="currency" office:value="451000" table:style-name="ce14">
            <text:p><text:s/>€ 451.000,00<text:s/></text:p>
          </table:table-cell>
          <table:table-cell office:value-type="currency" office:value="705000" table:formula="msoxl:=721000-16000" table:style-name="ce14">
            <text:p><text:s/>€ 705.000,00<text:s/></text:p>
          </table:table-cell>
          <table:table-cell office:value-type="currency" office:value="254000" table:formula="msoxl:=C13-B13" table:style-name="ce12">
            <text:p><text:s/>€ 254.0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A)</text:p>
          </table:table-cell>
          <table:table-cell office:value-type="currency" office:value="573691.77" table:formula="msoxl:=SUM(B8:B13)" table:style-name="ce14">
            <text:p><text:s/>€ 573.691,77<text:s/></text:p>
          </table:table-cell>
          <table:table-cell office:value-type="currency" office:value="806155.62" table:formula="msoxl:=SUM(C8:C13)" table:style-name="ce14">
            <text:p><text:s/>€ 806.155,62<text:s/></text:p>
          </table:table-cell>
          <table:table-cell office:value-type="currency" office:value="232463.84999999998" table:formula="msoxl:=C14-B14" table:style-name="ce12">
            <text:p><text:s/>€ 232.463,85<text:s/></text:p>
          </table:table-cell>
          <table:table-cell table:number-columns-repeated="4" table:style-name="ce23"/>
          <table:table-cell table:number-columns-repeated="16376"/>
        </table:table-row>
        <table:table-row table:style-name="ro1">
          <table:table-cell table:style-name="ce13"/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B) COSTI DI STRUTTURA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7) Organi Istituzionali</text:p>
          </table:table-cell>
          <table:table-cell office:value-type="currency" office:value="14748.910000000002" table:formula="msoxl:=9676.51+3800+405.2+594.2+273" table:style-name="ce14">
            <text:p><text:s/>€ 14.748,91<text:s/></text:p>
          </table:table-cell>
          <table:table-cell office:value-type="currency" office:value="14621.19" table:style-name="ce14">
            <text:p><text:s/>€ 14.621,19<text:s/></text:p>
          </table:table-cell>
          <table:table-cell office:value-type="currency" office:value="-127.72000000000116" table:formula="msoxl:=C17-B17" table:style-name="ce12">
            <text:p>-€ 127,7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8) Personale: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competenze al personale</text:p>
          </table:table-cell>
          <table:table-cell office:value-type="currency" office:value="211999.22" table:formula="msoxl:=211661.25+750.89-412.92" table:style-name="ce14">
            <text:p><text:s/>€ 211.999,22<text:s/></text:p>
          </table:table-cell>
          <table:table-cell office:value-type="currency" office:value="187464" table:formula="msoxl:=216450.52-4408-24378.52-6200+6000" table:style-name="ce14">
            <text:p><text:s/>€ 187.464,00<text:s/></text:p>
          </table:table-cell>
          <table:table-cell office:value-type="currency" office:value="-24535.22" table:formula="msoxl:=C19-B19" table:style-name="ce12">
            <text:p>-€ 24.535,22<text:s/></text:p>
          </table:table-cell>
          <table:table-cell table:number-columns-repeated="3" table:style-name="ce19"/>
          <table:table-cell table:number-columns-repeated="16377"/>
        </table:table-row>
        <table:table-row table:style-name="ro1">
          <table:table-cell office:value-type="string" table:style-name="ce13">
            <text:p><text:s text:c="3"/>b) oneri sociali</text:p>
          </table:table-cell>
          <table:table-cell office:value-type="currency" office:value="80628.069999999992" table:formula="msoxl:=81815.38-1065.21-122.1" table:style-name="ce14">
            <text:p><text:s/>€ 80.628,07<text:s/></text:p>
          </table:table-cell>
          <table:table-cell office:value-type="currency" office:value="64567.630000000005" table:formula="msoxl:=63783.91+2575.52-1791.8" table:style-name="ce14">
            <text:p><text:s/>€ 64.567,63<text:s/></text:p>
          </table:table-cell>
          <table:table-cell office:value-type="currency" office:value="-16060.439999999988" table:formula="msoxl:=C20-B20" table:style-name="ce12">
            <text:p>-€ 16.060,4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accantonamenti al T.F.R.</text:p>
          </table:table-cell>
          <table:table-cell office:value-type="currency" office:value="19578.91" table:style-name="ce14">
            <text:p><text:s/>€ 19.578,91<text:s/></text:p>
          </table:table-cell>
          <table:table-cell office:value-type="currency" office:value="16611.66" table:style-name="ce14">
            <text:p><text:s/>€ 16.611,66<text:s/></text:p>
          </table:table-cell>
          <table:table-cell office:value-type="currency" office:value="-2967.25" table:formula="msoxl:=C21-B21" table:style-name="ce12">
            <text:p>-€ 2.967,2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d) altri costi</text:p>
          </table:table-cell>
          <table:table-cell office:value-type="currency" office:value="3504.32" table:formula="msoxl:=2439.11+1065.21" table:style-name="ce14">
            <text:p><text:s/>€ 3.504,32<text:s/></text:p>
          </table:table-cell>
          <table:table-cell office:value-type="currency" office:value="4860.8099999999995" table:formula="msoxl:=1402.86+3457.95" table:style-name="ce14">
            <text:p><text:s/>€ 4.860,81<text:s/></text:p>
          </table:table-cell>
          <table:table-cell office:value-type="currency" office:value="1356.4899999999993" table:formula="msoxl:=C22-B22" table:style-name="ce12">
            <text:p><text:s/>€ 1.356,4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9) FUNZIONAMENTO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prestazioni servizi</text:p>
          </table:table-cell>
          <table:table-cell office:value-type="currency" office:value="120796.39" table:formula="msoxl:=92+1193.9+574.05+1403.17+9.3+4992.84+9493.92+85989.42+3790.68+679.3+465.93+9252.89-422.04+1.12+3279.91" table:style-name="ce14">
            <text:p><text:s/>€ 120.796,39<text:s/></text:p>
          </table:table-cell>
          <table:table-cell office:value-type="currency" office:value="275349.64" table:formula="msoxl:=13713.86+8006.37+107992.26+132501.81+13347.56+0.84-273+59.94" table:style-name="ce14">
            <text:p><text:s/>€ 275.349,64<text:s/></text:p>
          </table:table-cell>
          <table:table-cell office:value-type="currency" office:value="154553.25" table:formula="msoxl:=C24-B24" table:style-name="ce12">
            <text:p><text:s/>€ 154.553,2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godimento di beni di terz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oneri diversi di gestione</text:p>
          </table:table-cell>
          <table:table-cell office:value-type="currency" office:value="7694.13" table:style-name="ce14">
            <text:p><text:s/>€ 7.694,13<text:s/></text:p>
          </table:table-cell>
          <table:table-cell office:value-type="currency" office:value="5837.01" table:style-name="ce14">
            <text:p><text:s/>€ 5.837,01<text:s/></text:p>
          </table:table-cell>
          <table:table-cell office:value-type="currency" office:value="-1857.12" table:formula="msoxl:=C26-B26" table:style-name="ce12">
            <text:p>-€ 1.857,12<text:s/></text:p>
          </table:table-cell>
          <table:table-cell table:style-name="ce15"/>
          <table:table-cell table:number-columns-repeated="16379" table:style-name="ce1"/>
        </table:table-row>
        <table:table-row table:style-name="ro1">
          <table:table-cell office:value-type="string" table:style-name="ce13">
            <text:p>10) AMMORTAMENTI e ACCANTONAMENT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immob. Immateriali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0" table:formula="msoxl:=C28-B28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immob. Materiali</text:p>
          </table:table-cell>
          <table:table-cell office:value-type="currency" office:value="662.2" table:style-name="ce12">
            <text:p><text:s/>€ 662,20<text:s/></text:p>
          </table:table-cell>
          <table:table-cell office:value-type="currency" office:value="661.8" table:style-name="ce12">
            <text:p><text:s/>€ 661,80<text:s/></text:p>
          </table:table-cell>
          <table:table-cell office:value-type="currency" office:value="-0.40000000000009095" table:formula="msoxl:=C29-B29" table:style-name="ce12">
            <text:p>-€ 0,4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svalutazione crediti</text:p>
          </table:table-cell>
          <table:table-cell table:number-columns-repeated="2" table:style-name="ce12"/>
          <table:table-cell office:value-type="currency" office:value="0" table:formula="msoxl:=C30-B3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B)</text:p>
          </table:table-cell>
          <table:table-cell office:value-type="currency" office:value="460012.15" table:formula="msoxl:=SUM(B17:B30)" table:style-name="ce12">
            <text:p><text:s/>€ 460.012,15<text:s/></text:p>
          </table:table-cell>
          <table:table-cell office:value-type="currency" office:value="570373.74" table:formula="msoxl:=SUM(C17:C30)" table:style-name="ce12">
            <text:p><text:s/>€ 570.373,74<text:s/></text:p>
          </table:table-cell>
          <table:table-cell office:value-type="currency" office:value="110361.58999999997" table:formula="msoxl:=C31-B31" table:style-name="ce12">
            <text:p><text:s/>€ 110.361,59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C) COSTI ISTITUZIONAL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1) spese per progetti ed iniziative</text:p>
          </table:table-cell>
          <table:table-cell office:value-type="currency" office:value="110956.75" table:formula="msoxl:=101699.38+8835.33+422.04" table:style-name="ce14">
            <text:p><text:s/>€ 110.956,75<text:s/></text:p>
          </table:table-cell>
          <table:table-cell office:value-type="currency" office:value="232404.59999999998" table:formula="msoxl:=48170.81+767.41+5665.93+764.74+5724.12+6836.96+14116.55+16149.43+26513.43+55649.15+10588.08+41462.37-4.38" table:style-name="ce14">
            <text:p><text:s/>€ 232.404,60<text:s/></text:p>
          </table:table-cell>
          <table:table-cell office:value-type="currency" office:value="121447.84999999998" table:formula="msoxl:=C34-B34" table:style-name="ce12">
            <text:p><text:s/>€ 121.447,8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 C)<text:s/></text:p>
          </table:table-cell>
          <table:table-cell office:value-type="currency" office:value="110956.75" table:formula="msoxl:=B34" table:style-name="ce12">
            <text:p><text:s/>€ 110.956,75<text:s/></text:p>
          </table:table-cell>
          <table:table-cell office:value-type="currency" office:value="232404.59999999998" table:formula="msoxl:=C34" table:style-name="ce12">
            <text:p><text:s/>€ 232.404,60<text:s/></text:p>
          </table:table-cell>
          <table:table-cell office:value-type="currency" office:value="121447.84999999998" table:formula="msoxl:=C35-B35" table:style-name="ce12">
            <text:p><text:s/>€ 121.447,85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Risultato della gestione ( A-B-C)</text:p>
          </table:table-cell>
          <table:table-cell office:value-type="currency" office:value="2722.8699999999953" table:formula="msoxl:=B14-B31-B35" table:style-name="ce12">
            <text:p><text:s/>€ 2.722,87<text:s/></text:p>
          </table:table-cell>
          <table:table-cell office:value-type="currency" office:value="3377.2800000000279" table:formula="msoxl:=C14-C31-C35" table:style-name="ce12">
            <text:p><text:s/>€ 3.377,28<text:s/></text:p>
          </table:table-cell>
          <table:table-cell office:value-type="currency" office:value="654.4100000000326" table:formula="msoxl:=SUM(C37-B37)" table:style-name="ce12">
            <text:p><text:s/>€ 654,41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) GESTIONE FINANZI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2) Proventi finanziari</text:p>
          </table:table-cell>
          <table:table-cell office:value-type="currency" office:value="0" table:style-name="ce14">
            <text:p><text:s/>€ -<text:s text:c="3"/></text:p>
          </table:table-cell>
          <table:table-cell office:value-type="currency" office:value="1.46" table:style-name="ce14">
            <text:p><text:s/>€ 1,46<text:s/></text:p>
          </table:table-cell>
          <table:table-cell office:value-type="currency" office:value="1.46" table:formula="msoxl:=C40-B40" table:style-name="ce12">
            <text:p><text:s/>€ 1,46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3) Oneri finanziari</text:p>
          </table:table-cell>
          <table:table-cell office:value-type="currency" office:value="763.49" table:style-name="ce12">
            <text:p><text:s/>€ 763,49<text:s/></text:p>
          </table:table-cell>
          <table:table-cell office:value-type="currency" office:value="848.82" table:formula="msoxl:=848.82" table:style-name="ce12">
            <text:p><text:s/>€ 848,82<text:s/></text:p>
          </table:table-cell>
          <table:table-cell office:value-type="currency" office:value="85.330000000000041" table:formula="msoxl:=C41-B41" table:style-name="ce12">
            <text:p><text:s/>€ 85,3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finanziaria</text:p>
          </table:table-cell>
          <table:table-cell office:value-type="currency" office:value="-763.49" table:formula="msoxl:=SUM(B40-B41)" table:style-name="ce12">
            <text:p>-€ 763,49<text:s/></text:p>
          </table:table-cell>
          <table:table-cell office:value-type="currency" office:value="-847.36" table:formula="msoxl:=SUM(C40-C41)" table:style-name="ce12">
            <text:p>-€ 847,36<text:s/></text:p>
          </table:table-cell>
          <table:table-cell office:value-type="currency" office:value="-83.87" table:formula="msoxl:=C42-B42" table:style-name="ce12">
            <text:p>-€ 83,87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3" table:style-name="ce1"/>
          <table:table-cell table:style-name="ce20"/>
          <table:table-cell table:number-columns-repeated="16376"/>
        </table:table-row>
        <table:table-row table:style-name="ro2">
          <table:table-cell office:value-type="string" table:style-name="ce11">
            <text:p>E) Gestione Straordin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4) Proventi straordinari</text:p>
          </table:table-cell>
          <table:table-cell office:value-type="currency" office:value="0" table:style-name="ce12">
            <text:p><text:s/>€ -<text:s text:c="3"/></text:p>
          </table:table-cell>
          <table:table-cell office:value-type="currency" office:value="2914.58" table:style-name="ce12">
            <text:p><text:s/>€ 2.914,58<text:s/></text:p>
          </table:table-cell>
          <table:table-cell office:value-type="currency" office:value="2914.58" table:formula="msoxl:=C45-B45" table:style-name="ce12">
            <text:p><text:s/>€ 2.914,5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5) Oneri straordinari</text:p>
          </table:table-cell>
          <table:table-cell office:value-type="currency" office:value="442.89" table:style-name="ce12">
            <text:p><text:s/>€ 442,89<text:s/></text:p>
          </table:table-cell>
          <table:table-cell office:value-type="currency" office:value="815.59999999999991" table:formula="msoxl:=752.55+53.92+1.71+7.42" table:style-name="ce14">
            <text:p><text:s/>€ 815,60<text:s/></text:p>
          </table:table-cell>
          <table:table-cell office:value-type="currency" office:value="372.70999999999992" table:formula="msoxl:=C46-B46" table:style-name="ce12">
            <text:p><text:s/>€ 372,71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straordinaria</text:p>
          </table:table-cell>
          <table:table-cell office:value-type="currency" office:value="-442.89" table:formula="msoxl:=SUM(B45-B46)" table:style-name="ce12">
            <text:p>-€ 442,89<text:s/></text:p>
          </table:table-cell>
          <table:table-cell office:value-type="currency" office:value="2098.98" table:formula="msoxl:=SUM(C45-C46)" table:style-name="ce12">
            <text:p><text:s/>€ 2.098,98<text:s/></text:p>
          </table:table-cell>
          <table:table-cell office:value-type="currency" office:value="2541.87" table:formula="msoxl:=C47-B47" table:style-name="ce12">
            <text:p><text:s/>€ 2.541,87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F) RETTIFICHE DI VALORE ATTIVITA'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6) Rivalutazioni attivo patrimonial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7) Svalutazioni attivo patrimoniale</text:p>
          </table:table-cell>
          <table:table-cell table:number-columns-repeated="2" table:style-name="ce12"/>
          <table:table-cell office:value-type="currency" office:value="0" table:formula="msoxl:=C51-B5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6">
            <text:p>Differenze rettifiche di valore attiv.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table:style-name="ce16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isavanzo/Avanzo economico d'esercizio<text:s/></text:p>
          </table:table-cell>
          <table:table-cell office:value-type="currency" office:value="1516.4899999999907" table:formula="msoxl:=SUM(B14+B40+B45)-(B31+B35+B41+B46)-B51" table:style-name="ce14">
            <text:p><text:s/>€ 1.516,49<text:s/></text:p>
          </table:table-cell>
          <table:table-cell office:value-type="currency" office:value="4628.9000000000233" table:formula="msoxl:=SUM(C14+C40+C45)-(C31+C35+C41+C46)-C51" table:style-name="ce14">
            <text:p><text:s/>€ 4.628,90<text:s/></text:p>
          </table:table-cell>
          <table:table-cell office:value-type="currency" office:value="3112.4100000000326" table:formula="msoxl:=D37+D42+D47+D51" table:style-name="ce12">
            <text:p><text:s/>€ 3.112,41<text:s/></text:p>
          </table:table-cell>
          <table:table-cell table:style-name="ce21"/>
          <table:table-cell table:number-columns-repeated="4" table:style-name="ce1"/>
          <table:table-cell table:style-name="ce19"/>
          <table:table-cell table:number-columns-repeated="16374"/>
        </table:table-row>
        <table:table-row table:style-name="ro1">
          <table:table-cell table:style-name="ce17"/>
          <table:table-cell table:number-columns-repeated="3" table:style-name="ce18"/>
          <table:table-cell table:number-columns-repeated="16380" table:style-name="ce1"/>
        </table:table-row>
        <table:table-row table:style-name="ro1">
          <table:table-cell table:style-name="ce1"/>
          <table:table-cell table:style-name="ce5"/>
          <table:table-cell table:style-name="ce22"/>
          <table:table-cell office:value-type="string" table:style-name="ce2">
            <text:p>Il Presidente</text:p>
          </table:table-cell>
          <table:table-cell table:number-columns-repeated="4" table:style-name="ce1"/>
          <table:table-cell table:style-name="ce19"/>
          <table:table-cell table:number-columns-repeated="16375" table:style-name="ce1"/>
        </table:table-row>
        <table:table-row table:style-name="ro2">
          <table:table-cell table:style-name="ce1"/>
          <table:table-cell table:style-name="ce24"/>
          <table:table-cell table:style-name="ce25"/>
          <table:table-cell office:value-type="string" table:style-name="ce2">
            <text:p>f.to Renato Cesca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number-rows-repeated="3" table:style-name="ro1">
          <table:table-cell table:style-name="ce1"/>
          <table:table-cell table:number-columns-repeated="2" table:style-name="ce22"/>
          <table:table-cell table:style-name="ce5"/>
          <table:table-cell table:number-columns-repeated="16380" table:style-name="ce1"/>
        </table:table-row>
        <table:table-row table:number-rows-repeated="104851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4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4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Gabriella</meta:initial-creator>
    <dc:creator>promocamera1</dc:creator>
    <meta:creation-date>2008-02-28T11:55:15Z</meta:creation-date>
    <dc:date>2026-05-29T07:45:38Z</dc:date>
    <meta:print-date>2023-07-24T12:00:42Z</meta:print-date>
  </office:meta>
</office:document-meta>
</file>