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>
      <style:text-properties fo:font-size="11pt" style:font-size-asian="11pt" style:font-size-complex="11pt" style:font-family-generic="swiss"/>
    </style:style>
    <style:style style:name="ce2" style:family="table-cell" style:parent-style-name="Default" style:data-style-name="N34">
      <style:table-cell-properties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3" style:family="table-cell" style:parent-style-name="Default" style:data-style-name="N0"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4" style:family="table-cell" style:parent-style-name="Default" style:data-style-name="N34"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5" style:family="table-cell" style:parent-style-name="Default" style:data-style-name="N34">
      <style:text-properties fo:font-size="11pt" style:font-size-asian="11pt" style:font-size-complex="11pt" style:font-family-generic="swiss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7" style:family="table-cell" style:parent-style-name="Default" style:data-style-name="N34">
      <style:table-cell-properties fo:border="thin solid #000000" style:vertical-align="automatic" fo:background-color="transparent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8" style:family="table-cell" style:parent-style-name="Default" style:data-style-name="N34">
      <style:table-cell-properties fo:border="thin solid #000000" style:vertical-align="automatic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font-size="11pt" style:font-size-asian="11pt" style:font-size-complex="11pt" style:font-family-generic="swiss"/>
    </style:style>
    <style:style style:name="ce10" style:family="table-cell" style:parent-style-name="Default" style:data-style-name="N34">
      <style:table-cell-properties fo:border-top="thin solid #000000" fo:border-bottom="none" fo:border-left="thin solid #000000" fo:border-right="thin solid #000000"/>
      <style:text-properties fo:font-size="11pt" style:font-size-asian="11pt" style:font-size-complex="11pt" style:font-family-generic="swiss"/>
    </style:style>
    <style:style style:name="ce11" style:family="table-cell" style:parent-style-name="Default" style:data-style-name="N0">
      <style:table-cell-properties fo:border-top="none" fo:border-bottom="none" fo:border-left="thin solid #000000" fo:border-right="thin solid #000000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12" style:family="table-cell" style:parent-style-name="Default" style:data-style-name="N34">
      <style:table-cell-properties fo:border-top="none" fo:border-bottom="none" fo:border-left="thin solid #000000" fo:border-right="thin solid #000000"/>
      <style:text-properties fo:font-size="11pt" style:font-size-asian="11pt" style:font-size-complex="11pt" style:font-family-generic="swiss"/>
    </style:style>
    <style:style style:name="ce13" style:family="table-cell" style:parent-style-name="Default" style:data-style-name="N0">
      <style:table-cell-properties fo:border-top="none" fo:border-bottom="none" fo:border-left="thin solid #000000" fo:border-right="thin solid #000000"/>
      <style:text-properties fo:font-size="11pt" style:font-size-asian="11pt" style:font-size-complex="11pt" style:font-family-generic="swiss"/>
    </style:style>
    <style:style style:name="ce14" style:family="table-cell" style:parent-style-name="Default" style:data-style-name="N34">
      <style:table-cell-properties fo:border-top="none" fo:border-bottom="none" fo:border-left="thin solid #000000" fo:border-right="thin solid #000000" fo:background-color="transparent"/>
      <style:text-properties fo:font-size="11pt" style:font-size-asian="11pt" style:font-size-complex="11pt" style:font-family-generic="swiss"/>
    </style:style>
    <style:style style:name="ce15" style:family="table-cell" style:parent-style-name="Default" style:data-style-name="N0">
      <style:text-properties fo:color="#FF0000" fo:font-size="11pt" style:font-size-asian="11pt" style:font-size-complex="11pt" style:font-family-generic="swiss"/>
    </style:style>
    <style:style style:name="ce16" style:family="table-cell" style:parent-style-name="Default" style:data-style-name="N0">
      <style:table-cell-properties fo:border-top="none" fo:border-bottom="none" fo:border-left="thin solid #000000" fo:border-right="thin solid #000000" style:vertical-align="automatic"/>
      <style:text-properties fo:font-size="11pt" style:font-size-asian="11pt" style:font-size-complex="11pt" style:font-family-generic="swiss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font-size="11pt" style:font-size-asian="11pt" style:font-size-complex="11pt" style:font-family-generic="swiss"/>
    </style:style>
    <style:style style:name="ce18" style:family="table-cell" style:parent-style-name="Default" style:data-style-name="N34">
      <style:table-cell-properties fo:border-top="none" fo:border-bottom="thin solid #000000" fo:border-left="thin solid #000000" fo:border-right="thin solid #000000"/>
      <style:text-properties fo:font-size="11pt" style:font-size-asian="11pt" style:font-size-complex="11pt" style:font-family-generic="swiss"/>
    </style:style>
    <style:style style:name="ce19" style:family="table-cell" style:parent-style-name="Default" style:data-style-name="N0">
      <style:text-properties fo:color="#FF0000" fo:font-size="11pt" style:font-size-asian="11pt" style:font-size-complex="11pt" style:font-family-generic="swiss"/>
    </style:style>
    <style:style style:name="ce20" style:family="table-cell" style:parent-style-name="Default" style:data-style-name="N44">
      <style:text-properties fo:font-size="11pt" style:font-size-asian="11pt" style:font-size-complex="11pt" style:font-family-generic="swiss"/>
    </style:style>
    <style:style style:name="ce21" style:family="table-cell" style:parent-style-name="Default" style:data-style-name="N0">
      <style:table-cell-properties fo:background-color="transparent"/>
      <style:text-properties fo:color="#FF0000" fo:font-size="11pt" style:font-size-asian="11pt" style:font-size-complex="11pt" style:font-family-generic="swiss"/>
    </style:style>
    <style:style style:name="ce22" style:family="table-cell" style:parent-style-name="Default" style:data-style-name="N34">
      <style:table-cell-properties fo:background-color="transparent"/>
      <style:text-properties fo:font-size="11pt" style:font-size-asian="11pt" style:font-size-complex="11pt" style:font-family-generic="swiss"/>
    </style:style>
    <style:style style:name="ce23" style:family="table-cell" style:parent-style-name="Default" style:data-style-name="N0">
      <style:table-cell-properties fo:background-color="transparent"/>
      <style:text-properties fo:font-size="11pt" style:font-size-asian="11pt" style:font-size-complex="11pt" style:font-family-generic="swiss"/>
    </style:style>
    <style:style style:name="ce24" style:family="table-cell" style:parent-style-name="Default" style:data-style-name="N34">
      <style:table-cell-properties fo:background-color="transparent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25" style:family="table-cell" style:parent-style-name="Default" style:data-style-name="N34">
      <style:table-cell-properties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o1" style:family="table-column">
      <style:table-column-properties fo:break-before="auto" style:column-width="8.22854166666667cm"/>
    </style:style>
    <style:style style:name="co2" style:family="table-column">
      <style:table-column-properties fo:break-before="auto" style:column-width="4.15395833333333cm"/>
    </style:style>
    <style:style style:name="co3" style:family="table-column">
      <style:table-column-properties fo:break-before="auto" style:column-width="3.413125cm"/>
    </style:style>
    <style:style style:name="co4" style:family="table-column">
      <style:table-column-properties fo:break-before="auto" style:column-width="2.19604166666667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1.95791666666667cm" style:use-optimal-column-width="true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Foglio1" table:style-name="ta1">
        <table:table-column table:style-name="co1" table:default-cell-style-name="ce1"/>
        <table:table-column table:style-name="co2" table:number-columns-repeated="2" table:default-cell-style-name="ce5"/>
        <table:table-column table:style-name="co3" table:default-cell-style-name="ce5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5" table:number-columns-repeated="16376" table:default-cell-style-name="ce1"/>
        <table:table-row table:style-name="ro1">
          <table:table-cell table:style-name="ce1"/>
          <table:table-cell office:value-type="string" table:number-columns-spanned="4" table:number-rows-spanned="1" table:style-name="ce25">
            <text:p>Allegato A <text:s/>alla delibera n. 432 del 19.04.24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CONTO ECONOMICO PROMOCAMERA ( ALLEGATO H previsto dall'art.68 comma 1)</text:p>
          </table:table-cell>
          <table:table-cell table:number-columns-repeated="3" table:style-name="ce4"/>
          <table:table-cell table:number-columns-repeated="16380" table:style-name="ce3"/>
        </table:table-row>
        <table:table-row table:number-rows-repeated="2" table:style-name="ro1">
          <table:table-cell table:number-columns-repeated="16384"/>
        </table:table-row>
        <table:table-row table:style-name="ro2">
          <table:table-cell office:value-type="string" table:style-name="ce6">
            <text:p>VOCI DI COSTO/RICAVO</text:p>
          </table:table-cell>
          <table:table-cell office:value-type="string" table:style-name="ce7">
            <text:p>VALORI ANNO 2022</text:p>
          </table:table-cell>
          <table:table-cell office:value-type="string" table:style-name="ce7">
            <text:p>VALORI ANNO 2023</text:p>
          </table:table-cell>
          <table:table-cell office:value-type="string" table:style-name="ce8">
            <text:p>DIFFERENZA</text:p>
          </table:table-cell>
          <table:table-cell table:number-columns-repeated="16380" table:style-name="ce1"/>
        </table:table-row>
        <table:table-row table:style-name="ro1">
          <table:table-cell table:style-name="ce9"/>
          <table:table-cell table:number-columns-repeated="3" table:style-name="ce10"/>
          <table:table-cell table:number-columns-repeated="16380" table:style-name="ce1"/>
        </table:table-row>
        <table:table-row table:style-name="ro2">
          <table:table-cell office:value-type="string" table:style-name="ce11">
            <text:p>A) RICAVI ORDINARI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1) Proventi da servizi</text:p>
          </table:table-cell>
          <table:table-cell office:value-type="currency" office:value="62176.82" table:formula="msoxl:=57835.96+7280.86-1440-1500" table:style-name="ce14">
            <text:p><text:s/>€ 62.176,82<text:s/></text:p>
          </table:table-cell>
          <table:table-cell office:value-type="currency" office:value="67494.149999999994" table:formula="msoxl:=58325.31+9168.84" table:style-name="ce14">
            <text:p><text:s/>€ 67.494,15<text:s/></text:p>
          </table:table-cell>
          <table:table-cell office:value-type="currency" office:value="5317.3299999999945" table:formula="msoxl:=C8-B8" table:style-name="ce12">
            <text:p><text:s/>€ 5.317,33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2) Altri proventi e rimborsi</text:p>
          </table:table-cell>
          <table:table-cell table:style-name="ce14"/>
          <table:table-cell office:value-type="currency" office:value="580" table:style-name="ce14">
            <text:p><text:s/>€ 580,00<text:s/></text:p>
          </table:table-cell>
          <table:table-cell office:value-type="currency" office:value="580" table:formula="msoxl:=C9-B9" table:style-name="ce12">
            <text:p><text:s/>€ 580,00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3) Contributi da organismi comunitari</text:p>
          </table:table-cell>
          <table:table-cell table:number-columns-repeated="2" table:style-name="ce14"/>
          <table:table-cell office:value-type="currency" office:value="0" table:style-name="ce12">
            <text:p><text:s/>€ -<text:s text:c="3"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4) Contributi regionali o da altri enti pubblici</text:p>
          </table:table-cell>
          <table:table-cell table:number-columns-repeated="2" table:style-name="ce14"/>
          <table:table-cell office:value-type="currency" office:value="0" table:formula="msoxl:=C11-B11" table:style-name="ce12">
            <text:p><text:s/>€ -<text:s text:c="3"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5) Altri contributi</text:p>
          </table:table-cell>
          <table:table-cell office:value-type="currency" office:value="45440" table:formula="msoxl:=42500+1440+1500" table:style-name="ce14">
            <text:p><text:s/>€ 45.440,00<text:s/></text:p>
          </table:table-cell>
          <table:table-cell office:value-type="currency" office:value="54617.62" table:formula="msoxl:=52659.62+1000+958" table:style-name="ce14">
            <text:p><text:s/>€ 54.617,62<text:s/></text:p>
          </table:table-cell>
          <table:table-cell office:value-type="currency" office:value="9177.6200000000026" table:formula="msoxl:=C12-B12" table:style-name="ce12">
            <text:p><text:s/>€ 9.177,62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6) Contributo della Camera di Commercio</text:p>
          </table:table-cell>
          <table:table-cell office:value-type="currency" office:value="457000" table:style-name="ce14">
            <text:p><text:s/>€ 457.000,00<text:s/></text:p>
          </table:table-cell>
          <table:table-cell office:value-type="currency" office:value="451000" table:style-name="ce14">
            <text:p><text:s/>€ 451.000,00<text:s/></text:p>
          </table:table-cell>
          <table:table-cell office:value-type="currency" office:value="-6000" table:formula="msoxl:=C13-B13" table:style-name="ce12">
            <text:p>-€ 6.000,00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Totale (A)</text:p>
          </table:table-cell>
          <table:table-cell office:value-type="currency" office:value="564616.82000000007" table:formula="msoxl:=SUM(B8:B13)" table:style-name="ce14">
            <text:p><text:s/>€ 564.616,82<text:s/></text:p>
          </table:table-cell>
          <table:table-cell office:value-type="currency" office:value="573691.77" table:formula="msoxl:=SUM(C8:C13)" table:style-name="ce14">
            <text:p><text:s/>€ 573.691,77<text:s/></text:p>
          </table:table-cell>
          <table:table-cell office:value-type="currency" office:value="9074.9499999999534" table:formula="msoxl:=C14-B14" table:style-name="ce12">
            <text:p><text:s/>€ 9.074,95<text:s/></text:p>
          </table:table-cell>
          <table:table-cell table:number-columns-repeated="4" table:style-name="ce23"/>
          <table:table-cell table:number-columns-repeated="16376"/>
        </table:table-row>
        <table:table-row table:style-name="ro1">
          <table:table-cell table:style-name="ce13"/>
          <table:table-cell table:number-columns-repeated="2" table:style-name="ce14"/>
          <table:table-cell table:style-name="ce12"/>
          <table:table-cell table:number-columns-repeated="16380" table:style-name="ce1"/>
        </table:table-row>
        <table:table-row table:style-name="ro2">
          <table:table-cell office:value-type="string" table:style-name="ce11">
            <text:p>B) COSTI DI STRUTTURA</text:p>
          </table:table-cell>
          <table:table-cell table:number-columns-repeated="2" table:style-name="ce14"/>
          <table:table-cell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7) Organi Istituzionali</text:p>
          </table:table-cell>
          <table:table-cell office:value-type="currency" office:value="10010.52" table:formula="msoxl:=6414.42+2530+826.1+240" table:style-name="ce14">
            <text:p><text:s/>€ 10.010,52<text:s/></text:p>
          </table:table-cell>
          <table:table-cell office:value-type="currency" office:value="14748.910000000002" table:formula="msoxl:=9676.51+3800+405.2+594.2+273" table:style-name="ce14">
            <text:p><text:s/>€ 14.748,91<text:s/></text:p>
          </table:table-cell>
          <table:table-cell office:value-type="currency" office:value="4738.3900000000012" table:formula="msoxl:=C17-B17" table:style-name="ce12">
            <text:p><text:s/>€ 4.738,39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8) Personale:</text:p>
          </table:table-cell>
          <table:table-cell table:number-columns-repeated="2" table:style-name="ce14"/>
          <table:table-cell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a) competenze al personale</text:p>
          </table:table-cell>
          <table:table-cell office:value-type="currency" office:value="196597.56" table:formula="msoxl:=208504.91-4869.4-5012.92-1564.15-460.88" table:style-name="ce14">
            <text:p><text:s/>€ 196.597,56<text:s/></text:p>
          </table:table-cell>
          <table:table-cell office:value-type="currency" office:value="211999.22" table:formula="msoxl:=211661.25+750.89-412.92" table:style-name="ce14">
            <text:p><text:s/>€ 211.999,22<text:s/></text:p>
          </table:table-cell>
          <table:table-cell office:value-type="currency" office:value="15401.660000000003" table:formula="msoxl:=C19-B19" table:style-name="ce12">
            <text:p><text:s/>€ 15.401,66<text:s/></text:p>
          </table:table-cell>
          <table:table-cell table:number-columns-repeated="3" table:style-name="ce19"/>
          <table:table-cell table:number-columns-repeated="16377"/>
        </table:table-row>
        <table:table-row table:style-name="ro1">
          <table:table-cell office:value-type="string" table:style-name="ce13">
            <text:p><text:s text:c="3"/>b) oneri sociali</text:p>
          </table:table-cell>
          <table:table-cell office:value-type="currency" office:value="58778.14" table:formula="msoxl:=61688.86-1452.25-1458.47" table:style-name="ce14">
            <text:p><text:s/>€ 58.778,14<text:s/></text:p>
          </table:table-cell>
          <table:table-cell office:value-type="currency" office:value="80628.069999999992" table:formula="msoxl:=81815.38-1065.21-122.1" table:style-name="ce14">
            <text:p><text:s/>€ 80.628,07<text:s/></text:p>
          </table:table-cell>
          <table:table-cell office:value-type="currency" office:value="21849.929999999993" table:formula="msoxl:=C20-B20" table:style-name="ce12">
            <text:p><text:s/>€ 21.849,93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c) accantonamenti al T.F.R.</text:p>
          </table:table-cell>
          <table:table-cell office:value-type="currency" office:value="35041.35" table:style-name="ce14">
            <text:p><text:s/>€ 35.041,35<text:s/></text:p>
          </table:table-cell>
          <table:table-cell office:value-type="currency" office:value="19578.91" table:style-name="ce14">
            <text:p><text:s/>€ 19.578,91<text:s/></text:p>
          </table:table-cell>
          <table:table-cell office:value-type="currency" office:value="-15462.439999999999" table:formula="msoxl:=C21-B21" table:style-name="ce12">
            <text:p>-€ 15.462,44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d) altri costi</text:p>
          </table:table-cell>
          <table:table-cell office:value-type="currency" office:value="8300.2599999999984" table:formula="msoxl:=2801.4+347.18+3600+951.88+600-0.2" table:style-name="ce14">
            <text:p><text:s/>€ 8.300,26<text:s/></text:p>
          </table:table-cell>
          <table:table-cell office:value-type="currency" office:value="3504.32" table:formula="msoxl:=2439.11+1065.21" table:style-name="ce14">
            <text:p><text:s/>€ 3.504,32<text:s/></text:p>
          </table:table-cell>
          <table:table-cell office:value-type="currency" office:value="-4795.9399999999987" table:formula="msoxl:=C22-B22" table:style-name="ce12">
            <text:p>-€ 4.795,94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9) FUNZIONAMENTO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a) prestazioni servizi</text:p>
          </table:table-cell>
          <table:table-cell office:value-type="currency" office:value="107108.36" table:formula="msoxl:=56902.56+5348.04+3052.88+3439.39+13590.9+8882.65+363.38+1555.57+620.57+1106.69+4956.22+6233.42+508.79+532.13+15+0.17" table:style-name="ce14">
            <text:p><text:s/>€ 107.108,36<text:s/></text:p>
          </table:table-cell>
          <table:table-cell office:value-type="currency" office:value="120796.39" table:formula="msoxl:=92+1193.9+574.05+1403.17+9.3+4992.84+9493.92+85989.42+3790.68+679.3+465.93+9252.89-422.04+1.12+3279.91" table:style-name="ce14">
            <text:p><text:s/>€ 120.796,39<text:s/></text:p>
          </table:table-cell>
          <table:table-cell office:value-type="currency" office:value="13688.029999999999" table:formula="msoxl:=C24-B24" table:style-name="ce12">
            <text:p><text:s/>€ 13.688,03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b) godimento di beni di terzi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c) oneri diversi di gestione</text:p>
          </table:table-cell>
          <table:table-cell office:value-type="currency" office:value="11695.48" table:formula="msoxl:=4339.62+7355.86" table:style-name="ce14">
            <text:p><text:s/>€ 11.695,48<text:s/></text:p>
          </table:table-cell>
          <table:table-cell office:value-type="currency" office:value="7694.13" table:style-name="ce14">
            <text:p><text:s/>€ 7.694,13<text:s/></text:p>
          </table:table-cell>
          <table:table-cell office:value-type="currency" office:value="-4001.3499999999995" table:formula="msoxl:=C26-B26" table:style-name="ce12">
            <text:p>-€ 4.001,35<text:s/></text:p>
          </table:table-cell>
          <table:table-cell table:style-name="ce15"/>
          <table:table-cell table:number-columns-repeated="16379" table:style-name="ce1"/>
        </table:table-row>
        <table:table-row table:style-name="ro1">
          <table:table-cell office:value-type="string" table:style-name="ce13">
            <text:p>10) AMMORTAMENTI e ACCANTONAMENTI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a) immob. Immateriali</text:p>
          </table:table-cell>
          <table:table-cell office:value-type="currency" office:value="400" table:style-name="ce12">
            <text:p><text:s/>€ 400,00<text:s/></text:p>
          </table:table-cell>
          <table:table-cell office:value-type="currency" office:value="400" table:style-name="ce12">
            <text:p><text:s/>€ 400,00<text:s/></text:p>
          </table:table-cell>
          <table:table-cell office:value-type="currency" office:value="0" table:formula="msoxl:=C28-B28" table:style-name="ce12">
            <text:p><text:s/>€ -<text:s text:c="3"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b) immob. Materiali</text:p>
          </table:table-cell>
          <table:table-cell office:value-type="currency" office:value="412.01" table:style-name="ce12">
            <text:p><text:s/>€ 412,01<text:s/></text:p>
          </table:table-cell>
          <table:table-cell office:value-type="currency" office:value="662.2" table:style-name="ce12">
            <text:p><text:s/>€ 662,20<text:s/></text:p>
          </table:table-cell>
          <table:table-cell office:value-type="currency" office:value="250.19000000000005" table:formula="msoxl:=C29-B29" table:style-name="ce12">
            <text:p><text:s/>€ 250,19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c) svalutazione crediti</text:p>
          </table:table-cell>
          <table:table-cell table:number-columns-repeated="2" table:style-name="ce12"/>
          <table:table-cell office:value-type="currency" office:value="0" table:formula="msoxl:=C30-B30" table:style-name="ce12">
            <text:p><text:s/>€ -<text:s text:c="3"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Totale (B)</text:p>
          </table:table-cell>
          <table:table-cell office:value-type="currency" office:value="428343.67999999993" table:formula="msoxl:=SUM(B17:B30)" table:style-name="ce12">
            <text:p><text:s/>€ 428.343,68<text:s/></text:p>
          </table:table-cell>
          <table:table-cell office:value-type="currency" office:value="460012.15" table:formula="msoxl:=SUM(C17:C30)" table:style-name="ce12">
            <text:p><text:s/>€ 460.012,15<text:s/></text:p>
          </table:table-cell>
          <table:table-cell office:value-type="currency" office:value="31668.470000000088" table:formula="msoxl:=C31-B31" table:style-name="ce12">
            <text:p><text:s/>€ 31.668,47<text:s/></text:p>
          </table:table-cell>
          <table:table-cell table:number-columns-repeated="16380" table:style-name="ce1"/>
        </table:table-row>
        <table:table-row table:style-name="ro1">
          <table:table-cell table:style-name="ce13"/>
          <table:table-cell table:number-columns-repeated="3" table:style-name="ce12"/>
          <table:table-cell table:number-columns-repeated="16380" table:style-name="ce1"/>
        </table:table-row>
        <table:table-row table:style-name="ro2">
          <table:table-cell office:value-type="string" table:style-name="ce11">
            <text:p>C) COSTI ISTITUZIONALI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11) spese per progetti ed iniziative</text:p>
          </table:table-cell>
          <table:table-cell office:value-type="currency" office:value="131033.26999999999" table:formula="msoxl:=49417.13+8256.04+1500.6+8768.85+183+62907.65" table:style-name="ce14">
            <text:p><text:s/>€ 131.033,27<text:s/></text:p>
          </table:table-cell>
          <table:table-cell office:value-type="currency" office:value="110956.75" table:formula="msoxl:=101699.38+8835.33+422.04" table:style-name="ce14">
            <text:p><text:s/>€ 110.956,75<text:s/></text:p>
          </table:table-cell>
          <table:table-cell office:value-type="currency" office:value="-20076.51999999999" table:formula="msoxl:=C34-B34" table:style-name="ce12">
            <text:p>-€ 20.076,52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Totale ( C)<text:s/></text:p>
          </table:table-cell>
          <table:table-cell office:value-type="currency" office:value="131033.26999999999" table:formula="msoxl:=B34" table:style-name="ce12">
            <text:p><text:s/>€ 131.033,27<text:s/></text:p>
          </table:table-cell>
          <table:table-cell office:value-type="currency" office:value="110956.75" table:formula="msoxl:=C34" table:style-name="ce12">
            <text:p><text:s/>€ 110.956,75<text:s/></text:p>
          </table:table-cell>
          <table:table-cell office:value-type="currency" office:value="-20076.51999999999" table:formula="msoxl:=C35-B35" table:style-name="ce12">
            <text:p>-€ 20.076,52<text:s/></text:p>
          </table:table-cell>
          <table:table-cell table:number-columns-repeated="16380" table:style-name="ce1"/>
        </table:table-row>
        <table:table-row table:style-name="ro1">
          <table:table-cell table:style-name="ce13"/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Risultato della gestione ( A-B-C)</text:p>
          </table:table-cell>
          <table:table-cell office:value-type="currency" office:value="5239.8700000001409" table:formula="msoxl:=B14-B31-B35" table:style-name="ce12">
            <text:p><text:s/>€ 5.239,87<text:s/></text:p>
          </table:table-cell>
          <table:table-cell office:value-type="currency" office:value="2722.8699999999953" table:formula="msoxl:=C14-C31-C35" table:style-name="ce12">
            <text:p><text:s/>€ 2.722,87<text:s/></text:p>
          </table:table-cell>
          <table:table-cell office:value-type="currency" office:value="-2517.0000000001455" table:formula="msoxl:=SUM(C37-B37)" table:style-name="ce12">
            <text:p>-€ 2.517,00<text:s/></text:p>
          </table:table-cell>
          <table:table-cell table:number-columns-repeated="16380" table:style-name="ce1"/>
        </table:table-row>
        <table:table-row table:style-name="ro1">
          <table:table-cell table:style-name="ce13"/>
          <table:table-cell table:number-columns-repeated="3" table:style-name="ce12"/>
          <table:table-cell table:number-columns-repeated="16380" table:style-name="ce1"/>
        </table:table-row>
        <table:table-row table:style-name="ro2">
          <table:table-cell office:value-type="string" table:style-name="ce11">
            <text:p>D) GESTIONE FINANZIARIA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12) Proventi finanziari</text:p>
          </table:table-cell>
          <table:table-cell office:value-type="currency" office:value="0" table:style-name="ce14">
            <text:p><text:s/>€ -<text:s text:c="3"/></text:p>
          </table:table-cell>
          <table:table-cell office:value-type="currency" office:value="0" table:style-name="ce14">
            <text:p><text:s/>€ -<text:s text:c="3"/></text:p>
          </table:table-cell>
          <table:table-cell office:value-type="currency" office:value="0" table:formula="msoxl:=C40-B40" table:style-name="ce12">
            <text:p><text:s/>€ -<text:s text:c="3"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13) Oneri finanziari</text:p>
          </table:table-cell>
          <table:table-cell office:value-type="currency" office:value="752.54" table:style-name="ce12">
            <text:p><text:s/>€ 752,54<text:s/></text:p>
          </table:table-cell>
          <table:table-cell office:value-type="currency" office:value="763.49" table:style-name="ce12">
            <text:p><text:s/>€ 763,49<text:s/></text:p>
          </table:table-cell>
          <table:table-cell office:value-type="currency" office:value="10.950000000000045" table:formula="msoxl:=C41-B41" table:style-name="ce12">
            <text:p><text:s/>€ 10,95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Risultato gestione finanziaria</text:p>
          </table:table-cell>
          <table:table-cell office:value-type="currency" office:value="-752.54" table:formula="msoxl:=SUM(B40-B41)" table:style-name="ce12">
            <text:p>-€ 752,54<text:s/></text:p>
          </table:table-cell>
          <table:table-cell office:value-type="currency" office:value="-763.49" table:formula="msoxl:=SUM(C40-C41)" table:style-name="ce12">
            <text:p>-€ 763,49<text:s/></text:p>
          </table:table-cell>
          <table:table-cell office:value-type="currency" office:value="-10.950000000000045" table:formula="msoxl:=C42-B42" table:style-name="ce12">
            <text:p>-€ 10,95<text:s/></text:p>
          </table:table-cell>
          <table:table-cell table:number-columns-repeated="16380" table:style-name="ce1"/>
        </table:table-row>
        <table:table-row table:style-name="ro1">
          <table:table-cell table:style-name="ce13"/>
          <table:table-cell table:number-columns-repeated="3" table:style-name="ce12"/>
          <table:table-cell table:number-columns-repeated="3" table:style-name="ce1"/>
          <table:table-cell table:style-name="ce20"/>
          <table:table-cell table:number-columns-repeated="16376"/>
        </table:table-row>
        <table:table-row table:style-name="ro2">
          <table:table-cell office:value-type="string" table:style-name="ce11">
            <text:p>E) Gestione Straordinaria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14) Proventi straordinari</text:p>
          </table:table-cell>
          <table:table-cell office:value-type="currency" office:value="460.67" table:style-name="ce12">
            <text:p><text:s/>€ 460,67<text:s/></text:p>
          </table:table-cell>
          <table:table-cell office:value-type="currency" office:value="0" table:style-name="ce12">
            <text:p><text:s/>€ -<text:s text:c="3"/></text:p>
          </table:table-cell>
          <table:table-cell office:value-type="currency" office:value="-460.67" table:formula="msoxl:=C45-B45" table:style-name="ce12">
            <text:p>-€ 460,67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15) Oneri straordinari</text:p>
          </table:table-cell>
          <table:table-cell office:value-type="currency" office:value="624.5" table:style-name="ce12">
            <text:p><text:s/>€ 624,50<text:s/></text:p>
          </table:table-cell>
          <table:table-cell office:value-type="currency" office:value="442.89" table:style-name="ce12">
            <text:p><text:s/>€ 442,89<text:s/></text:p>
          </table:table-cell>
          <table:table-cell office:value-type="currency" office:value="-181.61" table:formula="msoxl:=C46-B46" table:style-name="ce12">
            <text:p>-€ 181,61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Risultato gestione straordinaria</text:p>
          </table:table-cell>
          <table:table-cell office:value-type="currency" office:value="-163.82999999999998" table:formula="msoxl:=SUM(B45-B46)" table:style-name="ce12">
            <text:p>-€ 163,83<text:s/></text:p>
          </table:table-cell>
          <table:table-cell office:value-type="currency" office:value="-442.89" table:formula="msoxl:=SUM(C45-C46)" table:style-name="ce12">
            <text:p>-€ 442,89<text:s/></text:p>
          </table:table-cell>
          <table:table-cell office:value-type="currency" office:value="-279.06" table:formula="msoxl:=C47-B47" table:style-name="ce12">
            <text:p>-€ 279,06<text:s/></text:p>
          </table:table-cell>
          <table:table-cell table:number-columns-repeated="16380" table:style-name="ce1"/>
        </table:table-row>
        <table:table-row table:style-name="ro1">
          <table:table-cell table:style-name="ce13"/>
          <table:table-cell table:number-columns-repeated="3" table:style-name="ce12"/>
          <table:table-cell table:number-columns-repeated="16380" table:style-name="ce1"/>
        </table:table-row>
        <table:table-row table:style-name="ro2">
          <table:table-cell office:value-type="string" table:style-name="ce11">
            <text:p>F) RETTIFICHE DI VALORE ATTIVITA' FINANZIARIE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16) Rivalutazioni attivo patrimoniale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17) Svalutazioni attivo patrimoniale</text:p>
          </table:table-cell>
          <table:table-cell table:number-columns-repeated="2" table:style-name="ce12"/>
          <table:table-cell office:value-type="currency" office:value="0" table:formula="msoxl:=C51-B51" table:style-name="ce12">
            <text:p><text:s/>€ -<text:s text:c="3"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6">
            <text:p>Differenze rettifiche di valore attiv. Finanziarie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table:style-name="ce16"/>
          <table:table-cell table:number-columns-repeated="3" table:style-name="ce12"/>
          <table:table-cell table:number-columns-repeated="16380" table:style-name="ce1"/>
        </table:table-row>
        <table:table-row table:style-name="ro2">
          <table:table-cell office:value-type="string" table:style-name="ce11">
            <text:p>Disavanzo/Avanzo economico d'esercizio<text:s/></text:p>
          </table:table-cell>
          <table:table-cell office:value-type="currency" office:value="4323.5000000001164" table:formula="msoxl:=SUM(B14+B40+B45)-(B31+B35+B41+B46)-B51" table:style-name="ce14">
            <text:p><text:s/>€ 4.323,50<text:s/></text:p>
          </table:table-cell>
          <table:table-cell office:value-type="currency" office:value="1516.4899999999907" table:formula="msoxl:=SUM(C14+C40+C45)-(C31+C35+C41+C46)-C51" table:style-name="ce14">
            <text:p><text:s/>€ 1.516,49<text:s/></text:p>
          </table:table-cell>
          <table:table-cell office:value-type="currency" office:value="-2807.0100000001453" table:formula="msoxl:=D37+D42+D47+D51" table:style-name="ce12">
            <text:p>-€ 2.807,01<text:s/></text:p>
          </table:table-cell>
          <table:table-cell table:style-name="ce21"/>
          <table:table-cell table:number-columns-repeated="4" table:style-name="ce1"/>
          <table:table-cell table:style-name="ce19"/>
          <table:table-cell table:number-columns-repeated="16374"/>
        </table:table-row>
        <table:table-row table:style-name="ro1">
          <table:table-cell table:style-name="ce17"/>
          <table:table-cell table:number-columns-repeated="3" table:style-name="ce18"/>
          <table:table-cell table:number-columns-repeated="16380" table:style-name="ce1"/>
        </table:table-row>
        <table:table-row table:style-name="ro1">
          <table:table-cell table:style-name="ce1"/>
          <table:table-cell table:number-columns-repeated="2" table:style-name="ce5"/>
          <table:table-cell office:value-type="string" table:style-name="ce2">
            <text:p>Il Presidente</text:p>
          </table:table-cell>
          <table:table-cell table:number-columns-repeated="4" table:style-name="ce1"/>
          <table:table-cell table:style-name="ce19"/>
          <table:table-cell table:number-columns-repeated="16375" table:style-name="ce1"/>
        </table:table-row>
        <table:table-row table:style-name="ro2">
          <table:table-cell table:style-name="ce1"/>
          <table:table-cell table:number-columns-repeated="2" table:style-name="ce24"/>
          <table:table-cell office:value-type="string" table:style-name="ce2">
            <text:p>f.to Renato Cesca</text:p>
          </table:table-cell>
          <table:table-cell table:number-columns-repeated="16380" table:style-name="ce1"/>
        </table:table-row>
        <table:table-row table:style-name="ro1">
          <table:table-cell table:number-columns-repeated="16384"/>
        </table:table-row>
        <table:table-row table:number-rows-repeated="3" table:style-name="ro1">
          <table:table-cell table:style-name="ce1"/>
          <table:table-cell table:number-columns-repeated="2" table:style-name="ce22"/>
          <table:table-cell table:style-name="ce5"/>
          <table:table-cell table:number-columns-repeated="16380" table:style-name="ce1"/>
        </table:table-row>
        <table:table-row table:number-rows-repeated="104851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34P0">
      <number:text> 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4P1">
      <number:text>-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4P2">
      <number:text> </number:text>
      <number:currency-symbol>€</number:currency-symbol>
      <number:text> -</number:text>
      <number:number number:decimal-places="0" number:min-integer-digits="2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44">
      <number:number number:decimal-places="3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4%" style:table-centering="none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Gabriella</meta:initial-creator>
    <dc:creator>promocamera1</dc:creator>
    <meta:creation-date>2008-02-28T11:55:15Z</meta:creation-date>
    <dc:date>2026-05-29T07:49:52Z</dc:date>
    <meta:print-date>2023-07-24T12:00:42Z</meta:print-date>
  </office:meta>
</office:document-meta>
</file>