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ext-properties fo:font-size="11pt" style:font-size-asian="11pt" style:font-size-complex="11pt" style:font-family-generic="swiss"/>
    </style:style>
    <style:style style:name="ce2" style:family="table-cell" style:parent-style-name="Default" style:data-style-name="N34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3" style:family="table-cell" style:parent-style-name="Default" style:data-style-name="N0"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4" style:family="table-cell" style:parent-style-name="Default" style:data-style-name="N34"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34">
      <style:text-properties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7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8" style:family="table-cell" style:parent-style-name="Default" style:data-style-name="N34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0" style:family="table-cell" style:parent-style-name="Default" style:data-style-name="N34">
      <style:table-cell-properties fo:border-top="thin solid #000000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2" style:family="table-cell" style:parent-style-name="Default" style:data-style-name="N34">
      <style:table-cell-properties fo:border-top="none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4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font-size="11pt" style:font-size-asian="11pt" style:font-size-complex="11pt" style:font-family-generic="swiss"/>
    </style:style>
    <style:style style:name="ce15" style:family="table-cell" style:parent-style-name="Default" style:data-style-name="N0">
      <style:text-properties fo:color="#FF0000" fo:font-size="11pt" style:font-size-asian="11pt" style:font-size-complex="11pt" style:font-family-generic="swiss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  <style:text-properties fo:font-size="11pt" style:font-size-asian="11pt" style:font-size-complex="11pt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11pt" style:font-size-asian="11pt" style:font-size-complex="11pt" style:font-family-generic="swiss"/>
    </style:style>
    <style:style style:name="ce18" style:family="table-cell" style:parent-style-name="Default" style:data-style-name="N34">
      <style:table-cell-properties fo:border-top="none" fo:border-bottom="thin solid #000000" fo:border-left="thin solid #000000" fo:border-right="thin solid #000000"/>
      <style:text-properties fo:font-size="11pt" style:font-size-asian="11pt" style:font-size-complex="11pt" style:font-family-generic="swiss"/>
    </style:style>
    <style:style style:name="ce19" style:family="table-cell" style:parent-style-name="Default" style:data-style-name="N0">
      <style:text-properties fo:color="#FF0000" fo:font-size="11pt" style:font-size-asian="11pt" style:font-size-complex="11pt" style:font-family-generic="swiss"/>
    </style:style>
    <style:style style:name="ce20" style:family="table-cell" style:parent-style-name="Default" style:data-style-name="N44">
      <style:text-properties fo:font-size="11pt" style:font-size-asian="11pt" style:font-size-complex="11pt" style:font-family-generic="swiss"/>
    </style:style>
    <style:style style:name="ce21" style:family="table-cell" style:parent-style-name="Default" style:data-style-name="N0">
      <style:table-cell-properties fo:background-color="transparent"/>
      <style:text-properties fo:color="#FF0000" fo:font-size="11pt" style:font-size-asian="11pt" style:font-size-complex="11pt" style:font-family-generic="swiss"/>
    </style:style>
    <style:style style:name="ce22" style:family="table-cell" style:parent-style-name="Default" style:data-style-name="N34">
      <style:table-cell-properties fo:background-color="transparent"/>
      <style:text-properties fo:font-size="11pt" style:font-size-asian="11pt" style:font-size-complex="11pt" style:font-family-generic="swiss"/>
    </style:style>
    <style:style style:name="ce23" style:family="table-cell" style:parent-style-name="Default" style:data-style-name="N0">
      <style:table-cell-properties fo:background-color="transparent"/>
      <style:text-properties fo:font-size="11pt" style:font-size-asian="11pt" style:font-size-complex="11pt" style:font-family-generic="swiss"/>
    </style:style>
    <style:style style:name="ce24" style:family="table-cell" style:parent-style-name="Default" style:data-style-name="N34">
      <style:table-cell-properties fo:background-color="transparent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25" style:family="table-cell" style:parent-style-name="Default" style:data-style-name="N34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o1" style:family="table-column">
      <style:table-column-properties fo:break-before="auto" style:column-width="8.22854166666667cm"/>
    </style:style>
    <style:style style:name="co2" style:family="table-column">
      <style:table-column-properties fo:break-before="auto" style:column-width="4.15395833333333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95791666666667cm" style:use-optimal-column-width="true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number-columns-repeated="2" table:default-cell-style-name="ce5"/>
        <table:table-column table:style-name="co3" table:default-cell-style-name="ce5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5" table:number-columns-repeated="16376" table:default-cell-style-name="ce1"/>
        <table:table-row table:style-name="ro1">
          <table:table-cell table:style-name="ce1"/>
          <table:table-cell office:value-type="string" table:number-columns-spanned="4" table:number-rows-spanned="1" table:style-name="ce25">
            <text:p>Allegato A <text:s/>alla delibera n. 423 del 22.05.2023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CONTO ECONOMICO PROMOCAMERA ( ALLEGATO H previsto dall'art.68 comma 1)</text:p>
          </table:table-cell>
          <table:table-cell table:number-columns-repeated="3" table:style-name="ce4"/>
          <table:table-cell table:number-columns-repeated="16380" table:style-name="ce3"/>
        </table:table-row>
        <table:table-row table:number-rows-repeated="2" table:style-name="ro1">
          <table:table-cell table:number-columns-repeated="16384"/>
        </table:table-row>
        <table:table-row table:style-name="ro2">
          <table:table-cell office:value-type="string" table:style-name="ce6">
            <text:p>VOCI DI COSTO/RICAVO</text:p>
          </table:table-cell>
          <table:table-cell office:value-type="string" table:style-name="ce7">
            <text:p>VALORI ANNO 2021</text:p>
          </table:table-cell>
          <table:table-cell office:value-type="string" table:style-name="ce7">
            <text:p>VALORI ANNO 2022</text:p>
          </table:table-cell>
          <table:table-cell office:value-type="string" table:style-name="ce8">
            <text:p>DIFFERENZA</text:p>
          </table:table-cell>
          <table:table-cell table:number-columns-repeated="16380" table:style-name="ce1"/>
        </table:table-row>
        <table:table-row table:style-name="ro1">
          <table:table-cell table:style-name="ce9"/>
          <table:table-cell table:number-columns-repeated="3" table:style-name="ce10"/>
          <table:table-cell table:number-columns-repeated="16380" table:style-name="ce1"/>
        </table:table-row>
        <table:table-row table:style-name="ro2">
          <table:table-cell office:value-type="string" table:style-name="ce11">
            <text:p>A) RICAVI ORDINAR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) Proventi da servizi</text:p>
          </table:table-cell>
          <table:table-cell office:value-type="currency" office:value="57619.99" table:formula="msoxl:=8885.69+39640.99+6000+3093.31" table:style-name="ce14">
            <text:p><text:s/>€ 57.619,99<text:s/></text:p>
          </table:table-cell>
          <table:table-cell office:value-type="currency" office:value="62176.82" table:formula="msoxl:=57835.96+7280.86-1440-1500" table:style-name="ce14">
            <text:p><text:s/>€ 62.176,82<text:s/></text:p>
          </table:table-cell>
          <table:table-cell office:value-type="currency" office:value="4556.8300000000017" table:formula="msoxl:=C8-B8" table:style-name="ce12">
            <text:p><text:s/>€ 4.556,83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2) Altri proventi e rimborsi</text:p>
          </table:table-cell>
          <table:table-cell table:number-columns-repeated="2" table:style-name="ce14"/>
          <table:table-cell office:value-type="currency" office:value="0" table:formula="msoxl:=C9-B9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3) Contributi da organismi comunitari</text:p>
          </table:table-cell>
          <table:table-cell table:number-columns-repeated="2" table:style-name="ce14"/>
          <table:table-cell office:value-type="currency" office:value="0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4) Contributi regionali o da altri enti pubblici</text:p>
          </table:table-cell>
          <table:table-cell table:number-columns-repeated="2" table:style-name="ce14"/>
          <table:table-cell office:value-type="currency" office:value="0" table:formula="msoxl:=C11-B11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5) Altri contributi</text:p>
          </table:table-cell>
          <table:table-cell office:value-type="currency" office:value="30460" table:formula="msoxl:=25000+1500+960+1000+2000" table:style-name="ce14">
            <text:p><text:s/>€ 30.460,00<text:s/></text:p>
          </table:table-cell>
          <table:table-cell office:value-type="currency" office:value="45440" table:formula="msoxl:=42500+1440+1500" table:style-name="ce14">
            <text:p><text:s/>€ 45.440,00<text:s/></text:p>
          </table:table-cell>
          <table:table-cell office:value-type="currency" office:value="14980" table:formula="msoxl:=C12-B12" table:style-name="ce12">
            <text:p><text:s/>€ 14.980,0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6) Contributo della Camera di Commercio</text:p>
          </table:table-cell>
          <table:table-cell office:value-type="currency" office:value="369000" table:formula="msoxl:=425000-56000" table:style-name="ce14">
            <text:p><text:s/>€ 369.000,00<text:s/></text:p>
          </table:table-cell>
          <table:table-cell office:value-type="currency" office:value="457000" table:style-name="ce14">
            <text:p><text:s/>€ 457.000,00<text:s/></text:p>
          </table:table-cell>
          <table:table-cell office:value-type="currency" office:value="88000" table:formula="msoxl:=C13-B13" table:style-name="ce12">
            <text:p><text:s/>€ 88.000,0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A)</text:p>
          </table:table-cell>
          <table:table-cell office:value-type="currency" office:value="457079.99" table:formula="msoxl:=SUM(B8:B13)" table:style-name="ce14">
            <text:p><text:s/>€ 457.079,99<text:s/></text:p>
          </table:table-cell>
          <table:table-cell office:value-type="currency" office:value="564616.82000000007" table:formula="msoxl:=SUM(C8:C13)" table:style-name="ce14">
            <text:p><text:s/>€ 564.616,82<text:s/></text:p>
          </table:table-cell>
          <table:table-cell office:value-type="currency" office:value="107536.83000000007" table:formula="msoxl:=C14-B14" table:style-name="ce12">
            <text:p><text:s/>€ 107.536,83<text:s/></text:p>
          </table:table-cell>
          <table:table-cell table:number-columns-repeated="4" table:style-name="ce23"/>
          <table:table-cell table:number-columns-repeated="16376"/>
        </table:table-row>
        <table:table-row table:style-name="ro1">
          <table:table-cell table:style-name="ce13"/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B) COSTI DI STRUTTURA</text:p>
          </table:table-cell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7) Organi Istituzionali</text:p>
          </table:table-cell>
          <table:table-cell office:value-type="currency" office:value="8776.24" table:style-name="ce14">
            <text:p><text:s/>€ 8.776,24<text:s/></text:p>
          </table:table-cell>
          <table:table-cell office:value-type="currency" office:value="10010.52" table:formula="msoxl:=6414.42+2530+826.1+240" table:style-name="ce14">
            <text:p><text:s/>€ 10.010,52<text:s/></text:p>
          </table:table-cell>
          <table:table-cell office:value-type="currency" office:value="1234.2800000000007" table:formula="msoxl:=C17-B17" table:style-name="ce12">
            <text:p><text:s/>€ 1.234,28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8) Personale:</text:p>
          </table:table-cell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competenze al personale</text:p>
          </table:table-cell>
          <table:table-cell office:value-type="currency" office:value="212893.25" table:formula="msoxl:=221028.29-5012.92-713.66-2408.46" table:style-name="ce14">
            <text:p><text:s/>€ 212.893,25<text:s/></text:p>
          </table:table-cell>
          <table:table-cell office:value-type="currency" office:value="196597.56" table:formula="msoxl:=208504.91-4869.4-5012.92-1564.15-460.88" table:style-name="ce14">
            <text:p><text:s/>€ 196.597,56<text:s/></text:p>
          </table:table-cell>
          <table:table-cell office:value-type="currency" office:value="-16295.690000000002" table:formula="msoxl:=C19-B19" table:style-name="ce12">
            <text:p>-€ 16.295,69<text:s/></text:p>
          </table:table-cell>
          <table:table-cell table:number-columns-repeated="3" table:style-name="ce19"/>
          <table:table-cell table:number-columns-repeated="16377"/>
        </table:table-row>
        <table:table-row table:style-name="ro1">
          <table:table-cell office:value-type="string" table:style-name="ce13">
            <text:p><text:s text:c="3"/>b) oneri sociali</text:p>
          </table:table-cell>
          <table:table-cell office:value-type="currency" office:value="62419.000000000007" table:formula="msoxl:=64804.05-1452.25-206.81-700.93-2.74-22.32" table:style-name="ce14">
            <text:p><text:s/>€ 62.419,00<text:s/></text:p>
          </table:table-cell>
          <table:table-cell office:value-type="currency" office:value="58778.14" table:formula="msoxl:=61688.86-1452.25-1458.47" table:style-name="ce14">
            <text:p><text:s/>€ 58.778,14<text:s/></text:p>
          </table:table-cell>
          <table:table-cell office:value-type="currency" office:value="-3640.8600000000079" table:formula="msoxl:=C20-B20" table:style-name="ce12">
            <text:p>-€ 3.640,86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accantonamenti al T.F.R.</text:p>
          </table:table-cell>
          <table:table-cell office:value-type="currency" office:value="25866.06" table:style-name="ce14">
            <text:p><text:s/>€ 25.866,06<text:s/></text:p>
          </table:table-cell>
          <table:table-cell office:value-type="currency" office:value="35041.35" table:style-name="ce14">
            <text:p><text:s/>€ 35.041,35<text:s/></text:p>
          </table:table-cell>
          <table:table-cell office:value-type="currency" office:value="9175.2899999999972" table:formula="msoxl:=C21-B21" table:style-name="ce12">
            <text:p><text:s/>€ 9.175,29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d) altri costi</text:p>
          </table:table-cell>
          <table:table-cell office:value-type="currency" office:value="4330.7" table:formula="msoxl:=1827.36+24.32+1300+1179.02" table:style-name="ce14">
            <text:p><text:s/>€ 4.330,70<text:s/></text:p>
          </table:table-cell>
          <table:table-cell office:value-type="currency" office:value="8300.2599999999984" table:formula="msoxl:=2801.4+347.18+3600+951.88+600-0.2" table:style-name="ce14">
            <text:p><text:s/>€ 8.300,26<text:s/></text:p>
          </table:table-cell>
          <table:table-cell office:value-type="currency" office:value="3969.5599999999986" table:formula="msoxl:=C22-B22" table:style-name="ce12">
            <text:p><text:s/>€ 3.969,56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9) FUNZIONAMENTO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prestazioni servizi</text:p>
          </table:table-cell>
          <table:table-cell office:value-type="currency" office:value="48836.42" table:formula="msoxl:=17072.51+4414.61+1269+8885.69+3093.31+1105.12+785.47+454.88+882.81+4160+5748.8+582.35+108+273.87" table:style-name="ce14">
            <text:p><text:s/>€ 48.836,42<text:s/></text:p>
          </table:table-cell>
          <table:table-cell office:value-type="currency" office:value="107108.36" table:formula="msoxl:=56902.56+5348.04+3052.88+3439.39+13590.9+8882.65+363.38+1555.57+620.57+1106.69+4956.22+6233.42+508.79+532.13+15+0.17" table:style-name="ce14">
            <text:p><text:s/>€ 107.108,36<text:s/></text:p>
          </table:table-cell>
          <table:table-cell office:value-type="currency" office:value="58271.94" table:formula="msoxl:=C24-B24" table:style-name="ce12">
            <text:p><text:s/>€ 58.271,94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b) godimento di beni di terz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oneri diversi di gestione</text:p>
          </table:table-cell>
          <table:table-cell office:value-type="currency" office:value="13081.11" table:formula="msoxl:=4443.91+580.32+146.63+7910.25" table:style-name="ce12">
            <text:p><text:s/>€ 13.081,11<text:s/></text:p>
          </table:table-cell>
          <table:table-cell office:value-type="currency" office:value="11695.48" table:formula="msoxl:=4339.62+7355.86" table:style-name="ce14">
            <text:p><text:s/>€ 11.695,48<text:s/></text:p>
          </table:table-cell>
          <table:table-cell office:value-type="currency" office:value="-1385.630000000001" table:formula="msoxl:=C26-B26" table:style-name="ce12">
            <text:p>-€ 1.385,63<text:s/></text:p>
          </table:table-cell>
          <table:table-cell table:style-name="ce15"/>
          <table:table-cell table:number-columns-repeated="16379" table:style-name="ce1"/>
        </table:table-row>
        <table:table-row table:style-name="ro1">
          <table:table-cell office:value-type="string" table:style-name="ce13">
            <text:p>10) AMMORTAMENTI e ACCANTONAMENT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immob. Immateriali</text:p>
          </table:table-cell>
          <table:table-cell office:value-type="currency" office:value="161.62" table:style-name="ce12">
            <text:p><text:s/>€ 161,62<text:s/></text:p>
          </table:table-cell>
          <table:table-cell office:value-type="currency" office:value="400" table:style-name="ce12">
            <text:p><text:s/>€ 400,00<text:s/></text:p>
          </table:table-cell>
          <table:table-cell office:value-type="currency" office:value="238.38" table:formula="msoxl:=C28-B28" table:style-name="ce12">
            <text:p><text:s/>€ 238,38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b) immob. Materiali</text:p>
          </table:table-cell>
          <table:table-cell office:value-type="currency" office:value="400" table:style-name="ce12">
            <text:p><text:s/>€ 400,00<text:s/></text:p>
          </table:table-cell>
          <table:table-cell office:value-type="currency" office:value="412.01" table:style-name="ce12">
            <text:p><text:s/>€ 412,01<text:s/></text:p>
          </table:table-cell>
          <table:table-cell office:value-type="currency" office:value="12.009999999999991" table:formula="msoxl:=C29-B29" table:style-name="ce12">
            <text:p><text:s/>€ 12,01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svalutazione crediti</text:p>
          </table:table-cell>
          <table:table-cell table:number-columns-repeated="2" table:style-name="ce12"/>
          <table:table-cell office:value-type="currency" office:value="0" table:formula="msoxl:=C30-B30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B)</text:p>
          </table:table-cell>
          <table:table-cell office:value-type="currency" office:value="376764.39999999997" table:formula="msoxl:=SUM(B17:B30)" table:style-name="ce12">
            <text:p><text:s/>€ 376.764,40<text:s/></text:p>
          </table:table-cell>
          <table:table-cell office:value-type="currency" office:value="428343.67999999993" table:formula="msoxl:=SUM(C17:C30)" table:style-name="ce12">
            <text:p><text:s/>€ 428.343,68<text:s/></text:p>
          </table:table-cell>
          <table:table-cell office:value-type="currency" office:value="51579.27999999997" table:formula="msoxl:=C31-B31" table:style-name="ce12">
            <text:p><text:s/>€ 51.579,28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C) COSTI ISTITUZIONAL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1) spese per progetti ed iniziative</text:p>
          </table:table-cell>
          <table:table-cell office:value-type="currency" office:value="63184.179999999993" table:formula="msoxl:=52557.56+190+1607.82+7852.54+976+0.06+0.2" table:style-name="ce14">
            <text:p><text:s/>€ 63.184,18<text:s/></text:p>
          </table:table-cell>
          <table:table-cell office:value-type="currency" office:value="131033.26999999999" table:formula="msoxl:=49417.13+8256.04+1500.6+8768.85+183+62907.65" table:style-name="ce14">
            <text:p><text:s/>€ 131.033,27<text:s/></text:p>
          </table:table-cell>
          <table:table-cell office:value-type="currency" office:value="67849.09" table:formula="msoxl:=C34-B34" table:style-name="ce12">
            <text:p><text:s/>€ 67.849,09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 C)<text:s/></text:p>
          </table:table-cell>
          <table:table-cell office:value-type="currency" office:value="63184.179999999993" table:formula="msoxl:=B34" table:style-name="ce12">
            <text:p><text:s/>€ 63.184,18<text:s/></text:p>
          </table:table-cell>
          <table:table-cell office:value-type="currency" office:value="131033.26999999999" table:formula="msoxl:=C34" table:style-name="ce12">
            <text:p><text:s/>€ 131.033,27<text:s/></text:p>
          </table:table-cell>
          <table:table-cell office:value-type="currency" office:value="67849.09" table:formula="msoxl:=C35-B35" table:style-name="ce12">
            <text:p><text:s/>€ 67.849,09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Risultato della gestione ( A-B-C)</text:p>
          </table:table-cell>
          <table:table-cell office:value-type="currency" office:value="17131.410000000033" table:formula="msoxl:=B14-B31-B35" table:style-name="ce12">
            <text:p><text:s/>€ 17.131,41<text:s/></text:p>
          </table:table-cell>
          <table:table-cell office:value-type="currency" office:value="5239.8700000001409" table:formula="msoxl:=C14-C31-C35" table:style-name="ce12">
            <text:p><text:s/>€ 5.239,87<text:s/></text:p>
          </table:table-cell>
          <table:table-cell office:value-type="currency" office:value="-11891.539999999892" table:formula="msoxl:=SUM(C37-B37)" table:style-name="ce12">
            <text:p>-€ 11.891,54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D) GESTIONE FINANZIARIA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2) Proventi finanziari</text:p>
          </table:table-cell>
          <table:table-cell office:value-type="currency" office:value="1.67" table:formula="msoxl:=1.67" table:style-name="ce14">
            <text:p><text:s/>€ 1,67<text:s/></text:p>
          </table:table-cell>
          <table:table-cell office:value-type="currency" office:value="0" table:style-name="ce14">
            <text:p><text:s/>€ -<text:s text:c="3"/></text:p>
          </table:table-cell>
          <table:table-cell office:value-type="currency" office:value="-1.67" table:formula="msoxl:=C40-B40" table:style-name="ce12">
            <text:p>-€ 1,67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13) Oneri finanziari</text:p>
          </table:table-cell>
          <table:table-cell office:value-type="currency" office:value="371.76" table:style-name="ce12">
            <text:p><text:s/>€ 371,76<text:s/></text:p>
          </table:table-cell>
          <table:table-cell office:value-type="currency" office:value="752.54" table:style-name="ce12">
            <text:p><text:s/>€ 752,54<text:s/></text:p>
          </table:table-cell>
          <table:table-cell office:value-type="currency" office:value="380.78" table:formula="msoxl:=C41-B41" table:style-name="ce12">
            <text:p><text:s/>€ 380,78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Risultato gestione finanziaria</text:p>
          </table:table-cell>
          <table:table-cell office:value-type="currency" office:value="-370.09" table:formula="msoxl:=SUM(B40-B41)" table:style-name="ce12">
            <text:p>-€ 370,09<text:s/></text:p>
          </table:table-cell>
          <table:table-cell office:value-type="currency" office:value="-752.54" table:formula="msoxl:=SUM(C40-C41)" table:style-name="ce12">
            <text:p>-€ 752,54<text:s/></text:p>
          </table:table-cell>
          <table:table-cell office:value-type="currency" office:value="-382.45" table:formula="msoxl:=C42-B42" table:style-name="ce12">
            <text:p>-€ 382,45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3" table:style-name="ce1"/>
          <table:table-cell table:style-name="ce20"/>
          <table:table-cell table:number-columns-repeated="16376"/>
        </table:table-row>
        <table:table-row table:style-name="ro2">
          <table:table-cell office:value-type="string" table:style-name="ce11">
            <text:p>E) Gestione Straordinaria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4) Proventi straordinari</text:p>
          </table:table-cell>
          <table:table-cell office:value-type="currency" office:value="113" table:style-name="ce12">
            <text:p><text:s/>€ 113,00<text:s/></text:p>
          </table:table-cell>
          <table:table-cell office:value-type="currency" office:value="460.67" table:style-name="ce12">
            <text:p><text:s/>€ 460,67<text:s/></text:p>
          </table:table-cell>
          <table:table-cell office:value-type="currency" office:value="347.67" table:formula="msoxl:=C45-B45" table:style-name="ce12">
            <text:p><text:s/>€ 347,67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15) Oneri straordinari</text:p>
          </table:table-cell>
          <table:table-cell office:value-type="currency" office:value="93.980000000000018" table:formula="msoxl:=443.98-350" table:style-name="ce12">
            <text:p><text:s/>€ 93,98<text:s/></text:p>
          </table:table-cell>
          <table:table-cell office:value-type="currency" office:value="624.5" table:style-name="ce12">
            <text:p><text:s/>€ 624,50<text:s/></text:p>
          </table:table-cell>
          <table:table-cell office:value-type="currency" office:value="530.52" table:formula="msoxl:=C46-B46" table:style-name="ce12">
            <text:p><text:s/>€ 530,52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Risultato gestione straordinaria</text:p>
          </table:table-cell>
          <table:table-cell office:value-type="currency" office:value="19.019999999999982" table:formula="msoxl:=SUM(B45-B46)" table:style-name="ce12">
            <text:p><text:s/>€ 19,02<text:s/></text:p>
          </table:table-cell>
          <table:table-cell office:value-type="currency" office:value="-163.82999999999998" table:formula="msoxl:=SUM(C45-C46)" table:style-name="ce12">
            <text:p>-€ 163,83<text:s/></text:p>
          </table:table-cell>
          <table:table-cell office:value-type="currency" office:value="-182.84999999999997" table:formula="msoxl:=C47-B47" table:style-name="ce12">
            <text:p>-€ 182,85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F) RETTIFICHE DI VALORE ATTIVITA' FINANZIARI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6) Rivalutazioni attivo patrimonial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7) Svalutazioni attivo patrimoniale</text:p>
          </table:table-cell>
          <table:table-cell table:number-columns-repeated="2" table:style-name="ce12"/>
          <table:table-cell office:value-type="currency" office:value="0" table:formula="msoxl:=C51-B51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6">
            <text:p>Differenze rettifiche di valore attiv. Finanziari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table:style-name="ce16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Disavanzo/Avanzo economico d'esercizio<text:s/></text:p>
          </table:table-cell>
          <table:table-cell office:value-type="currency" office:value="16780.340000000026" table:formula="msoxl:=SUM(B14+B40+B45)-(B31+B35+B41+B46)-B51" table:style-name="ce14">
            <text:p><text:s/>€ 16.780,34<text:s/></text:p>
          </table:table-cell>
          <table:table-cell office:value-type="currency" office:value="4323.5000000001164" table:formula="msoxl:=SUM(C14+C40+C45)-(C31+C35+C41+C46)-C51" table:style-name="ce14">
            <text:p><text:s/>€ 4.323,50<text:s/></text:p>
          </table:table-cell>
          <table:table-cell office:value-type="currency" office:value="-12456.839999999893" table:formula="msoxl:=D37+D42+D47+D51" table:style-name="ce12">
            <text:p>-€ 12.456,84<text:s/></text:p>
          </table:table-cell>
          <table:table-cell table:style-name="ce21"/>
          <table:table-cell table:number-columns-repeated="4" table:style-name="ce1"/>
          <table:table-cell table:style-name="ce19"/>
          <table:table-cell table:number-columns-repeated="16374"/>
        </table:table-row>
        <table:table-row table:style-name="ro1">
          <table:table-cell table:style-name="ce17"/>
          <table:table-cell table:number-columns-repeated="3" table:style-name="ce18"/>
          <table:table-cell table:number-columns-repeated="16380" table:style-name="ce1"/>
        </table:table-row>
        <table:table-row table:style-name="ro1">
          <table:table-cell table:style-name="ce1"/>
          <table:table-cell table:number-columns-repeated="2" table:style-name="ce5"/>
          <table:table-cell office:value-type="string" table:style-name="ce2">
            <text:p>Il Presidente</text:p>
          </table:table-cell>
          <table:table-cell table:number-columns-repeated="4" table:style-name="ce1"/>
          <table:table-cell table:style-name="ce19"/>
          <table:table-cell table:number-columns-repeated="16375" table:style-name="ce1"/>
        </table:table-row>
        <table:table-row table:style-name="ro2">
          <table:table-cell table:style-name="ce1"/>
          <table:table-cell table:style-name="ce4"/>
          <table:table-cell table:style-name="ce24"/>
          <table:table-cell office:value-type="string" table:style-name="ce2">
            <text:p>f.to Renato Cesca</text:p>
          </table:table-cell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number-rows-repeated="3" table:style-name="ro1">
          <table:table-cell table:style-name="ce1"/>
          <table:table-cell table:number-columns-repeated="2" table:style-name="ce22"/>
          <table:table-cell table:style-name="ce5"/>
          <table:table-cell table:number-columns-repeated="16380" table:style-name="ce1"/>
        </table:table-row>
        <table:table-row table:number-rows-repeated="104851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44">
      <number:number number:decimal-places="3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4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Gabriella</meta:initial-creator>
    <dc:creator>promocamera1</dc:creator>
    <meta:creation-date>2008-02-28T11:55:15Z</meta:creation-date>
    <dc:date>2026-05-29T10:26:21Z</dc:date>
    <meta:print-date>2023-07-24T12:00:42Z</meta:print-date>
  </office:meta>
</office:document-meta>
</file>