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2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3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34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34">
      <style:text-properties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3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0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34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4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font-size="11pt" style:font-size-asian="11pt" style:font-size-complex="11pt" style:font-family-generic="swiss"/>
    </style:style>
    <style:style style:name="ce15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  <style:text-properties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8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9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20" style:family="table-cell" style:parent-style-name="Default" style:data-style-name="N44">
      <style:text-properties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ackground-color="transparent"/>
      <style:text-properties fo:color="#FF0000" fo:font-size="11pt" style:font-size-asian="11pt" style:font-size-complex="11pt" style:font-family-generic="swiss"/>
    </style:style>
    <style:style style:name="ce22" style:family="table-cell" style:parent-style-name="Default" style:data-style-name="N34">
      <style:table-cell-properties fo:background-color="transparent"/>
      <style:text-properties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ackground-color="transparent"/>
      <style:text-properties fo:font-size="11pt" style:font-size-asian="11pt" style:font-size-complex="11pt" style:font-family-generic="swiss"/>
    </style:style>
    <style:style style:name="ce24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o1" style:family="table-column">
      <style:table-column-properties fo:break-before="auto" style:column-width="8.228541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5"/>
        <table:table-column table:style-name="co3" table:default-cell-style-name="ce5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number-columns-repeated="16376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4">
            <text:p>Allegato A <text:s/>alla delibera n. <text:s/>412 <text:s/>del 11.05.2022<text:s/>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ONTO ECONOMICO PROMOCAMERA ( ALLEGATO H previsto dall'art.68 comma 1)</text:p>
          </table:table-cell>
          <table:table-cell table:number-columns-repeated="3" table:style-name="ce4"/>
          <table:table-cell table:number-columns-repeated="16380" table:style-name="ce3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6">
            <text:p>VOCI DI COSTO/RICAVO</text:p>
          </table:table-cell>
          <table:table-cell office:value-type="string" table:style-name="ce7">
            <text:p>VALORI ANNO 2020</text:p>
          </table:table-cell>
          <table:table-cell office:value-type="string" table:style-name="ce7">
            <text:p>VALORI ANNO 2021</text:p>
          </table:table-cell>
          <table:table-cell office:value-type="string" table:style-name="ce8">
            <text:p>DIFFERENZA</text:p>
          </table:table-cell>
          <table:table-cell table:number-columns-repeated="16380" table:style-name="ce1"/>
        </table:table-row>
        <table:table-row table:style-name="ro1">
          <table:table-cell table:style-name="ce9"/>
          <table:table-cell table:number-columns-repeated="3" table:style-name="ce10"/>
          <table:table-cell table:number-columns-repeated="16380" table:style-name="ce1"/>
        </table:table-row>
        <table:table-row table:style-name="ro2">
          <table:table-cell office:value-type="string" table:style-name="ce11">
            <text:p>A) RICAVI ORDINAR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) Proventi da servizi</text:p>
          </table:table-cell>
          <table:table-cell office:value-type="currency" office:value="40774.26" table:formula="msoxl:=8148.53+32625.73" table:style-name="ce14">
            <text:p><text:s/>€ 40.774,26<text:s/></text:p>
          </table:table-cell>
          <table:table-cell office:value-type="currency" office:value="57619.99" table:formula="msoxl:=8885.69+39640.99+6000+3093.31" table:style-name="ce14">
            <text:p><text:s/>€ 57.619,99<text:s/></text:p>
          </table:table-cell>
          <table:table-cell office:value-type="currency" office:value="16845.729999999996" table:formula="msoxl:=C8-B8" table:style-name="ce12">
            <text:p><text:s/>€ 16.845,73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2) Altri proventi e rimborsi</text:p>
          </table:table-cell>
          <table:table-cell table:number-columns-repeated="2" table:style-name="ce14"/>
          <table:table-cell office:value-type="currency" office:value="0" table:formula="msoxl:=C9-B9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3) Contributi da organismi comunitari</text:p>
          </table:table-cell>
          <table:table-cell table:number-columns-repeated="2" table:style-name="ce14"/>
          <table:table-cell office:value-type="currency" office:value="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4) Contributi regionali o da altri enti pubblici</text:p>
          </table:table-cell>
          <table:table-cell table:number-columns-repeated="2" table:style-name="ce14"/>
          <table:table-cell office:value-type="currency" office:value="0" table:formula="msoxl:=C11-B1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5) Altri contributi</text:p>
          </table:table-cell>
          <table:table-cell office:value-type="currency" office:value="21340" table:style-name="ce14">
            <text:p><text:s/>€ 21.340,00<text:s/></text:p>
          </table:table-cell>
          <table:table-cell office:value-type="currency" office:value="30460" table:formula="msoxl:=25000+1500+960+1000+2000" table:style-name="ce14">
            <text:p><text:s/>€ 30.460,00<text:s/></text:p>
          </table:table-cell>
          <table:table-cell office:value-type="currency" office:value="9120" table:formula="msoxl:=C12-B12" table:style-name="ce12">
            <text:p><text:s/>€ 9.12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6) Contributo della Camera di Commercio</text:p>
          </table:table-cell>
          <table:table-cell office:value-type="currency" office:value="421000" table:formula="msoxl:=456000-35000" table:style-name="ce14">
            <text:p><text:s/>€ 421.000,00<text:s/></text:p>
          </table:table-cell>
          <table:table-cell office:value-type="currency" office:value="369000" table:formula="msoxl:=425000-56000" table:style-name="ce14">
            <text:p><text:s/>€ 369.000,00<text:s/></text:p>
          </table:table-cell>
          <table:table-cell office:value-type="currency" office:value="-52000" table:formula="msoxl:=C13-B13" table:style-name="ce12">
            <text:p>-€ 52.00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A)</text:p>
          </table:table-cell>
          <table:table-cell office:value-type="currency" office:value="483114.26" table:formula="msoxl:=SUM(B8:B13)" table:style-name="ce14">
            <text:p><text:s/>€ 483.114,26<text:s/></text:p>
          </table:table-cell>
          <table:table-cell office:value-type="currency" office:value="457079.99" table:formula="msoxl:=SUM(C8:C13)" table:style-name="ce14">
            <text:p><text:s/>€ 457.079,99<text:s/></text:p>
          </table:table-cell>
          <table:table-cell office:value-type="currency" office:value="-26034.270000000019" table:formula="msoxl:=C14-B14" table:style-name="ce12">
            <text:p>-€ 26.034,27<text:s/></text:p>
          </table:table-cell>
          <table:table-cell table:number-columns-repeated="4" table:style-name="ce23"/>
          <table:table-cell table:number-columns-repeated="16376"/>
        </table:table-row>
        <table:table-row table:style-name="ro1">
          <table:table-cell table:style-name="ce13"/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B) COSTI DI STRUTTURA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7) Organi Istituzionali</text:p>
          </table:table-cell>
          <table:table-cell office:value-type="currency" office:value="12576.36" table:formula="msoxl:=3843.44+8470.32+150+112.6" table:style-name="ce14">
            <text:p><text:s/>€ 12.576,36<text:s/></text:p>
          </table:table-cell>
          <table:table-cell office:value-type="currency" office:value="8776.24" table:style-name="ce14">
            <text:p><text:s/>€ 8.776,24<text:s/></text:p>
          </table:table-cell>
          <table:table-cell office:value-type="currency" office:value="-3800.1200000000008" table:formula="msoxl:=C17-B17" table:style-name="ce12">
            <text:p>-€ 3.800,1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8) Personale: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competenze al personale</text:p>
          </table:table-cell>
          <table:table-cell office:value-type="currency" office:value="255388.01999999996" table:formula="msoxl:=263796.92-6172.07-1685.69-551.14" table:style-name="ce14">
            <text:p><text:s/>€ 255.388,02<text:s/></text:p>
          </table:table-cell>
          <table:table-cell office:value-type="currency" office:value="212893.25" table:formula="msoxl:=221028.29-5012.92-713.66-2408.46" table:style-name="ce14">
            <text:p><text:s/>€ 212.893,25<text:s/></text:p>
          </table:table-cell>
          <table:table-cell office:value-type="currency" office:value="-42494.76999999996" table:formula="msoxl:=C19-B19" table:style-name="ce12">
            <text:p>-€ 42.494,77<text:s/></text:p>
          </table:table-cell>
          <table:table-cell table:number-columns-repeated="3" table:style-name="ce19"/>
          <table:table-cell table:number-columns-repeated="16377"/>
        </table:table-row>
        <table:table-row table:style-name="ro1">
          <table:table-cell office:value-type="string" table:style-name="ce13">
            <text:p><text:s text:c="3"/>b) oneri sociali</text:p>
          </table:table-cell>
          <table:table-cell office:value-type="currency" office:value="75647.14" table:formula="msoxl:=77435.18-1788.04" table:style-name="ce14">
            <text:p><text:s/>€ 75.647,14<text:s/></text:p>
          </table:table-cell>
          <table:table-cell office:value-type="currency" office:value="62419.000000000007" table:formula="msoxl:=64804.05-1452.25-206.81-700.93-2.74-22.32" table:style-name="ce14">
            <text:p><text:s/>€ 62.419,00<text:s/></text:p>
          </table:table-cell>
          <table:table-cell office:value-type="currency" office:value="-13228.139999999992" table:formula="msoxl:=C20-B20" table:style-name="ce12">
            <text:p>-€ 13.228,1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accantonamenti al T.F.R.</text:p>
          </table:table-cell>
          <table:table-cell office:value-type="currency" office:value="22254.46" table:style-name="ce14">
            <text:p><text:s/>€ 22.254,46<text:s/></text:p>
          </table:table-cell>
          <table:table-cell office:value-type="currency" office:value="25866.06" table:style-name="ce14">
            <text:p><text:s/>€ 25.866,06<text:s/></text:p>
          </table:table-cell>
          <table:table-cell office:value-type="currency" office:value="3611.6000000000022" table:formula="msoxl:=C21-B21" table:style-name="ce12">
            <text:p><text:s/>€ 3.611,6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d) altri costi</text:p>
          </table:table-cell>
          <table:table-cell office:value-type="currency" office:value="3148.25" table:formula="msoxl:=1353.6+16.2+1178.45+600" table:style-name="ce14">
            <text:p><text:s/>€ 3.148,25<text:s/></text:p>
          </table:table-cell>
          <table:table-cell office:value-type="currency" office:value="4330.7" table:formula="msoxl:=1827.36+24.32+1300+1179.02" table:style-name="ce14">
            <text:p><text:s/>€ 4.330,70<text:s/></text:p>
          </table:table-cell>
          <table:table-cell office:value-type="currency" office:value="1182.4499999999998" table:formula="msoxl:=C22-B22" table:style-name="ce12">
            <text:p><text:s/>€ 1.182,4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9) FUNZIONAMENTO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prestazioni servizi</text:p>
          </table:table-cell>
          <table:table-cell office:value-type="currency" office:value="40371.920000000006" table:formula="msoxl:=67+315.64+540.69+1389.01+465.88+4368+3814.4+2135+6388.2+18105.7+2782.4" table:style-name="ce14">
            <text:p><text:s/>€ 40.371,92<text:s/></text:p>
          </table:table-cell>
          <table:table-cell office:value-type="currency" office:value="48836.42" table:formula="msoxl:=17072.51+4414.61+1269+8885.69+3093.31+1105.12+785.47+454.88+882.81+4160+5748.8+582.35+108+273.87" table:style-name="ce14">
            <text:p><text:s/>€ 48.836,42<text:s/></text:p>
          </table:table-cell>
          <table:table-cell office:value-type="currency" office:value="8464.4999999999927" table:formula="msoxl:=C24-B24" table:style-name="ce12">
            <text:p><text:s/>€ 8.464,5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godimento di beni di terz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oneri diversi di gestione</text:p>
          </table:table-cell>
          <table:table-cell office:value-type="currency" office:value="14241.179999999998" table:formula="msoxl:=2580.81+2231.91+9428.46" table:style-name="ce12">
            <text:p><text:s/>€ 14.241,18<text:s/></text:p>
          </table:table-cell>
          <table:table-cell office:value-type="currency" office:value="13081.11" table:formula="msoxl:=4443.91+580.32+146.63+7910.25" table:style-name="ce12">
            <text:p><text:s/>€ 13.081,11<text:s/></text:p>
          </table:table-cell>
          <table:table-cell office:value-type="currency" office:value="-1160.0699999999979" table:formula="msoxl:=C26-B26" table:style-name="ce12">
            <text:p>-€ 1.160,07<text:s/></text:p>
          </table:table-cell>
          <table:table-cell table:style-name="ce15"/>
          <table:table-cell table:number-columns-repeated="16379" table:style-name="ce1"/>
        </table:table-row>
        <table:table-row table:style-name="ro1">
          <table:table-cell office:value-type="string" table:style-name="ce13">
            <text:p>10) AMMORTAMENTI e ACCANTONAMENT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immob. Immateriali</text:p>
          </table:table-cell>
          <table:table-cell table:style-name="ce12"/>
          <table:table-cell office:value-type="currency" office:value="161.62" table:style-name="ce12">
            <text:p><text:s/>€ 161,62<text:s/></text:p>
          </table:table-cell>
          <table:table-cell office:value-type="currency" office:value="161.62" table:formula="msoxl:=C28-B28" table:style-name="ce12">
            <text:p><text:s/>€ 161,6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immob. Materiali</text:p>
          </table:table-cell>
          <table:table-cell office:value-type="currency" office:value="625.07999999999993" table:formula="msoxl:=544.27+80.81" table:style-name="ce12">
            <text:p><text:s/>€ 625,08<text:s/></text:p>
          </table:table-cell>
          <table:table-cell office:value-type="currency" office:value="400" table:style-name="ce12">
            <text:p><text:s/>€ 400,00<text:s/></text:p>
          </table:table-cell>
          <table:table-cell office:value-type="currency" office:value="-225.07999999999993" table:formula="msoxl:=C29-B29" table:style-name="ce12">
            <text:p>-€ 225,0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svalutazione crediti</text:p>
          </table:table-cell>
          <table:table-cell table:number-columns-repeated="2" table:style-name="ce12"/>
          <table:table-cell office:value-type="currency" office:value="0" table:formula="msoxl:=C30-B3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B)</text:p>
          </table:table-cell>
          <table:table-cell office:value-type="currency" office:value="424252.41" table:formula="msoxl:=SUM(B17:B30)" table:style-name="ce12">
            <text:p><text:s/>€ 424.252,41<text:s/></text:p>
          </table:table-cell>
          <table:table-cell office:value-type="currency" office:value="376764.39999999997" table:formula="msoxl:=SUM(C17:C30)" table:style-name="ce12">
            <text:p><text:s/>€ 376.764,40<text:s/></text:p>
          </table:table-cell>
          <table:table-cell office:value-type="currency" office:value="-47488.010000000009" table:formula="msoxl:=C31-B31" table:style-name="ce12">
            <text:p>-€ 47.488,01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C) COSTI ISTITUZIONAL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1) spese per progetti ed iniziative</text:p>
          </table:table-cell>
          <table:table-cell office:value-type="currency" office:value="57155.59" table:formula="msoxl:=30087.58+1220+6943.46+5619.66+2449.26+10012.13+823.5" table:style-name="ce14">
            <text:p><text:s/>€ 57.155,59<text:s/></text:p>
          </table:table-cell>
          <table:table-cell office:value-type="currency" office:value="63184.179999999993" table:formula="msoxl:=52557.56+190+1607.82+7852.54+976+0.06+0.2" table:style-name="ce14">
            <text:p><text:s/>€ 63.184,18<text:s/></text:p>
          </table:table-cell>
          <table:table-cell office:value-type="currency" office:value="6028.5899999999965" table:formula="msoxl:=C34-B34" table:style-name="ce12">
            <text:p><text:s/>€ 6.028,5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 C)<text:s/></text:p>
          </table:table-cell>
          <table:table-cell office:value-type="currency" office:value="57155.59" table:formula="msoxl:=B34" table:style-name="ce12">
            <text:p><text:s/>€ 57.155,59<text:s/></text:p>
          </table:table-cell>
          <table:table-cell office:value-type="currency" office:value="63184.179999999993" table:formula="msoxl:=C34" table:style-name="ce12">
            <text:p><text:s/>€ 63.184,18<text:s/></text:p>
          </table:table-cell>
          <table:table-cell office:value-type="currency" office:value="6028.5899999999965" table:formula="msoxl:=C35-B35" table:style-name="ce12">
            <text:p><text:s/>€ 6.028,59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Risultato della gestione ( A-B-C)</text:p>
          </table:table-cell>
          <table:table-cell office:value-type="currency" office:value="1706.2600000000384" table:formula="msoxl:=B14-B31-B35" table:style-name="ce12">
            <text:p><text:s/>€ 1.706,26<text:s/></text:p>
          </table:table-cell>
          <table:table-cell office:value-type="currency" office:value="17131.410000000033" table:formula="msoxl:=C14-C31-C35" table:style-name="ce12">
            <text:p><text:s/>€ 17.131,41<text:s/></text:p>
          </table:table-cell>
          <table:table-cell office:value-type="currency" office:value="15425.149999999994" table:formula="msoxl:=SUM(C37-B37)" table:style-name="ce12">
            <text:p><text:s/>€ 15.425,15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) GESTIONE FINANZI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2) Proventi finanziari</text:p>
          </table:table-cell>
          <table:table-cell office:value-type="currency" office:value="2.29" table:style-name="ce14">
            <text:p><text:s/>€ 2,29<text:s/></text:p>
          </table:table-cell>
          <table:table-cell office:value-type="currency" office:value="1.67" table:formula="msoxl:=1.67" table:style-name="ce14">
            <text:p><text:s/>€ 1,67<text:s/></text:p>
          </table:table-cell>
          <table:table-cell office:value-type="currency" office:value="-0.62000000000000011" table:formula="msoxl:=C40-B40" table:style-name="ce12">
            <text:p>-€ 0,6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3) Oneri finanziari</text:p>
          </table:table-cell>
          <table:table-cell office:value-type="currency" office:value="482.54" table:style-name="ce12">
            <text:p><text:s/>€ 482,54<text:s/></text:p>
          </table:table-cell>
          <table:table-cell office:value-type="currency" office:value="371.76" table:style-name="ce12">
            <text:p><text:s/>€ 371,76<text:s/></text:p>
          </table:table-cell>
          <table:table-cell office:value-type="currency" office:value="-110.78000000000003" table:formula="msoxl:=C41-B41" table:style-name="ce12">
            <text:p>-€ 110,7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finanziaria</text:p>
          </table:table-cell>
          <table:table-cell office:value-type="currency" office:value="-480.25" table:formula="msoxl:=SUM(B40-B41)" table:style-name="ce12">
            <text:p>-€ 480,25<text:s/></text:p>
          </table:table-cell>
          <table:table-cell office:value-type="currency" office:value="-370.09" table:formula="msoxl:=SUM(C40-C41)" table:style-name="ce12">
            <text:p>-€ 370,09<text:s/></text:p>
          </table:table-cell>
          <table:table-cell office:value-type="currency" office:value="110.16000000000003" table:formula="msoxl:=C42-B42" table:style-name="ce12">
            <text:p><text:s/>€ 110,16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3" table:style-name="ce1"/>
          <table:table-cell table:style-name="ce20"/>
          <table:table-cell table:number-columns-repeated="16376"/>
        </table:table-row>
        <table:table-row table:style-name="ro2">
          <table:table-cell office:value-type="string" table:style-name="ce11">
            <text:p>E) Gestione Straordin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4) Proventi straordinari</text:p>
          </table:table-cell>
          <table:table-cell office:value-type="currency" office:value="0" table:style-name="ce12">
            <text:p><text:s/>€ -<text:s text:c="3"/></text:p>
          </table:table-cell>
          <table:table-cell office:value-type="currency" office:value="113" table:style-name="ce12">
            <text:p><text:s/>€ 113,00<text:s/></text:p>
          </table:table-cell>
          <table:table-cell office:value-type="currency" office:value="113" table:formula="msoxl:=C45-B45" table:style-name="ce12">
            <text:p><text:s/>€ 113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5) Oneri straordinari</text:p>
          </table:table-cell>
          <table:table-cell office:value-type="currency" office:value="1.54" table:style-name="ce12">
            <text:p><text:s/>€ 1,54<text:s/></text:p>
          </table:table-cell>
          <table:table-cell office:value-type="currency" office:value="93.980000000000018" table:formula="msoxl:=443.98-350" table:style-name="ce12">
            <text:p><text:s/>€ 93,98<text:s/></text:p>
          </table:table-cell>
          <table:table-cell office:value-type="currency" office:value="92.440000000000012" table:formula="msoxl:=C46-B46" table:style-name="ce12">
            <text:p><text:s/>€ 92,4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straordinaria</text:p>
          </table:table-cell>
          <table:table-cell office:value-type="currency" office:value="-1.54" table:formula="msoxl:=SUM(B45-B46)" table:style-name="ce12">
            <text:p>-€ 1,54<text:s/></text:p>
          </table:table-cell>
          <table:table-cell office:value-type="currency" office:value="19.019999999999982" table:formula="msoxl:=SUM(C45-C46)" table:style-name="ce12">
            <text:p><text:s/>€ 19,02<text:s/></text:p>
          </table:table-cell>
          <table:table-cell office:value-type="currency" office:value="20.559999999999981" table:formula="msoxl:=C47-B47" table:style-name="ce12">
            <text:p><text:s/>€ 20,56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F) RETTIFICHE DI VALORE ATTIVITA'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6) Rivalutazioni attivo patrimonial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7) Svalutazioni attivo patrimoniale</text:p>
          </table:table-cell>
          <table:table-cell table:number-columns-repeated="2" table:style-name="ce12"/>
          <table:table-cell office:value-type="currency" office:value="0" table:formula="msoxl:=C51-B5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6">
            <text:p>Differenze rettifiche di valore attiv.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table:style-name="ce16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isavanzo/Avanzo economico d'esercizio<text:s/></text:p>
          </table:table-cell>
          <table:table-cell office:value-type="currency" office:value="1224.4700000000303" table:formula="msoxl:=SUM(B14+B40+B45)-(B31+B35+B41+B46)-B51" table:style-name="ce14">
            <text:p><text:s/>€ 1.224,47<text:s/></text:p>
          </table:table-cell>
          <table:table-cell office:value-type="currency" office:value="16780.340000000026" table:formula="msoxl:=SUM(C14+C40+C45)-(C31+C35+C41+C46)-C51" table:style-name="ce14">
            <text:p><text:s/>€ 16.780,34<text:s/></text:p>
          </table:table-cell>
          <table:table-cell office:value-type="currency" office:value="15555.869999999994" table:formula="msoxl:=D37+D42+D47+D51" table:style-name="ce12">
            <text:p><text:s/>€ 15.555,87<text:s/></text:p>
          </table:table-cell>
          <table:table-cell table:style-name="ce21"/>
          <table:table-cell table:number-columns-repeated="4" table:style-name="ce1"/>
          <table:table-cell table:style-name="ce19"/>
          <table:table-cell table:number-columns-repeated="16374"/>
        </table:table-row>
        <table:table-row table:style-name="ro1">
          <table:table-cell table:style-name="ce17"/>
          <table:table-cell table:number-columns-repeated="3" table:style-name="ce18"/>
          <table:table-cell table:number-columns-repeated="16380" table:style-name="ce1"/>
        </table:table-row>
        <table:table-row table:style-name="ro1">
          <table:table-cell table:style-name="ce1"/>
          <table:table-cell table:number-columns-repeated="2" table:style-name="ce5"/>
          <table:table-cell office:value-type="string" table:style-name="ce2">
            <text:p>Il Presidente</text:p>
          </table:table-cell>
          <table:table-cell table:number-columns-repeated="4" table:style-name="ce1"/>
          <table:table-cell table:style-name="ce19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2" table:style-name="ce4"/>
          <table:table-cell office:value-type="string" table:style-name="ce2">
            <text:p>f.to Renato Cesca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number-rows-repeated="3" table:style-name="ro1">
          <table:table-cell table:style-name="ce1"/>
          <table:table-cell table:style-name="ce5"/>
          <table:table-cell table:style-name="ce22"/>
          <table:table-cell table:style-name="ce5"/>
          <table:table-cell table:number-columns-repeated="16380" table:style-name="ce1"/>
        </table:table-row>
        <table:table-row table:number-rows-repeated="104851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4">
      <number:number number: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71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Gabriella</meta:initial-creator>
    <dc:creator>promocamera1</dc:creator>
    <meta:creation-date>2008-02-28T11:55:15Z</meta:creation-date>
    <dc:date>2026-05-29T10:18:05Z</dc:date>
    <meta:print-date>2022-04-22T10:29:14Z</meta:print-date>
  </office:meta>
</office:document-meta>
</file>