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2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4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4"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0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1pt" style:font-size-asian="11pt" style:font-size-complex="11pt" style:font-family-generic="swiss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font-size="11pt" style:font-size-asian="11pt" style:font-size-complex="11pt" style:font-family-generic="swiss"/>
    </style:style>
    <style:style style:name="ce15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19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20" style:family="table-cell" style:parent-style-name="Default" style:data-style-name="N44"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color="#FF0000" fo:font-size="11pt" style:font-size-asian="11pt" style:font-size-complex="11pt" style:font-family-generic="swiss"/>
    </style:style>
    <style:style style:name="ce22" style:family="table-cell" style:parent-style-name="Default" style:data-style-name="N34">
      <style:table-cell-properties fo:background-color="transparent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34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22854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5"/>
        <table:table-column table:style-name="co3" table:default-cell-style-name="ce5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16376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4">
            <text:p>Allegato A <text:s/>alla delibera n. <text:s/>403 <text:s/>del 14.06.2021<text:s text:c="2"/>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ONTO ECONOMICO PROMOCAMERA ( ALLEGATO H previsto dall'art.68 comma 1)</text:p>
          </table:table-cell>
          <table:table-cell table:number-columns-repeated="3" table:style-name="ce4"/>
          <table:table-cell table:number-columns-repeated="16380" table:style-name="ce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6">
            <text:p>VOCI DI COSTO/RICAVO</text:p>
          </table:table-cell>
          <table:table-cell office:value-type="string" table:style-name="ce7">
            <text:p>VALORI ANNO 2019</text:p>
          </table:table-cell>
          <table:table-cell office:value-type="string" table:style-name="ce7">
            <text:p>VALORI ANNO 2020</text:p>
          </table:table-cell>
          <table:table-cell office:value-type="string" table:style-name="ce8">
            <text:p>DIFFERENZA</text:p>
          </table:table-cell>
          <table:table-cell table:number-columns-repeated="16380" table:style-name="ce1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16380" table:style-name="ce1"/>
        </table:table-row>
        <table:table-row table:style-name="ro2">
          <table:table-cell office:value-type="string" table:style-name="ce11">
            <text:p>A) RICAVI ORDINAR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) Proventi da servizi</text:p>
          </table:table-cell>
          <table:table-cell office:value-type="currency" office:value="48096.85" table:formula="msoxl:=7528.5+27862.58+3080+2660+1220+968.32+5000+240+1000+0.03-1462.58" table:style-name="ce14">
            <text:p><text:s/>€ 48.096,85<text:s/></text:p>
          </table:table-cell>
          <table:table-cell office:value-type="currency" office:value="40774.26" table:formula="msoxl:=8148.53+32625.73" table:style-name="ce14">
            <text:p><text:s/>€ 40.774,26<text:s/></text:p>
          </table:table-cell>
          <table:table-cell office:value-type="currency" office:value="-7322.5899999999965" table:formula="msoxl:=C8-B8" table:style-name="ce12">
            <text:p>-€ 7.322,5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2) Altri proventi e rimborsi</text:p>
          </table:table-cell>
          <table:table-cell table:number-columns-repeated="2" table:style-name="ce14"/>
          <table:table-cell office:value-type="currency" office:value="0" table:formula="msoxl:=C9-B9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3) Contributi da organismi comunitari</text:p>
          </table:table-cell>
          <table:table-cell office:value-type="currency" office:value="0" table:style-name="ce14">
            <text:p><text:s/>€ -<text:s text:c="3"/></text:p>
          </table:table-cell>
          <table:table-cell table:style-name="ce14"/>
          <table:table-cell office:value-type="currency" office:value="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4) Contributi regionali o da altri enti pubblici</text:p>
          </table:table-cell>
          <table:table-cell office:value-type="currency" office:value="0" table:style-name="ce14">
            <text:p><text:s/>€ -<text:s text:c="3"/></text:p>
          </table:table-cell>
          <table:table-cell table:style-name="ce14"/>
          <table:table-cell office:value-type="currency" office:value="0" table:formula="msoxl:=C11-B1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5) Altri contributi</text:p>
          </table:table-cell>
          <table:table-cell office:value-type="currency" office:value="29202.15" table:formula="msoxl:=27739.57+1462.58" table:style-name="ce14">
            <text:p><text:s/>€ 29.202,15<text:s/></text:p>
          </table:table-cell>
          <table:table-cell office:value-type="currency" office:value="21340" table:style-name="ce14">
            <text:p><text:s/>€ 21.340,00<text:s/></text:p>
          </table:table-cell>
          <table:table-cell office:value-type="currency" office:value="-7862.1500000000015" table:formula="msoxl:=C12-B12" table:style-name="ce12">
            <text:p>-€ 7.862,1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6) Contributo della Camera di Commercio</text:p>
          </table:table-cell>
          <table:table-cell office:value-type="currency" office:value="438000" table:formula="msoxl:=464000-26000" table:style-name="ce14">
            <text:p><text:s/>€ 438.000,00<text:s/></text:p>
          </table:table-cell>
          <table:table-cell office:value-type="currency" office:value="421000" table:formula="msoxl:=456000-35000" table:style-name="ce14">
            <text:p><text:s/>€ 421.000,00<text:s/></text:p>
          </table:table-cell>
          <table:table-cell office:value-type="currency" office:value="-17000" table:formula="msoxl:=C13-B13" table:style-name="ce12">
            <text:p>-€ 17.000,0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A)</text:p>
          </table:table-cell>
          <table:table-cell office:value-type="currency" office:value="515299" table:formula="msoxl:=SUM(B8:B13)" table:style-name="ce14">
            <text:p><text:s/>€ 515.299,00<text:s/></text:p>
          </table:table-cell>
          <table:table-cell office:value-type="currency" office:value="483114.26" table:formula="msoxl:=SUM(C8:C13)" table:style-name="ce14">
            <text:p><text:s/>€ 483.114,26<text:s/></text:p>
          </table:table-cell>
          <table:table-cell office:value-type="currency" office:value="-32184.739999999991" table:formula="msoxl:=C14-B14" table:style-name="ce12">
            <text:p>-€ 32.184,74<text:s/></text:p>
          </table:table-cell>
          <table:table-cell table:number-columns-repeated="4" table:style-name="ce23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B) COSTI DI STRUTTURA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7) Organi Istituzionali</text:p>
          </table:table-cell>
          <table:table-cell office:value-type="currency" office:value="9574.48" table:formula="msoxl:=2711.75+6087.78+468.95+306" table:style-name="ce14">
            <text:p><text:s/>€ 9.574,48<text:s/></text:p>
          </table:table-cell>
          <table:table-cell office:value-type="currency" office:value="12576.36" table:formula="msoxl:=3843.44+8470.32+150+112.6" table:style-name="ce14">
            <text:p><text:s/>€ 12.576,36<text:s/></text:p>
          </table:table-cell>
          <table:table-cell office:value-type="currency" office:value="3001.880000000001" table:formula="msoxl:=C17-B17" table:style-name="ce12">
            <text:p><text:s/>€ 3.001,8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8) Personale:</text:p>
          </table:table-cell>
          <table:table-cell table:number-columns-repeated="2" table:style-name="ce14"/>
          <table:table-cell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competenze al personale</text:p>
          </table:table-cell>
          <table:table-cell office:value-type="currency" office:value="256827.21" table:formula="msoxl:=264470.66-1179.55-4643.9+180-2000" table:style-name="ce14">
            <text:p><text:s/>€ 256.827,21<text:s/></text:p>
          </table:table-cell>
          <table:table-cell office:value-type="currency" office:value="255388.01999999996" table:formula="msoxl:=263796.92-6172.07-1685.69-551.14" table:style-name="ce14">
            <text:p><text:s/>€ 255.388,02<text:s/></text:p>
          </table:table-cell>
          <table:table-cell office:value-type="currency" office:value="-1439.1900000000314" table:formula="msoxl:=C19-B19" table:style-name="ce12">
            <text:p>-€ 1.439,19<text:s/></text:p>
          </table:table-cell>
          <table:table-cell table:number-columns-repeated="3" table:style-name="ce19"/>
          <table:table-cell table:number-columns-repeated="16377"/>
        </table:table-row>
        <table:table-row table:style-name="ro1">
          <table:table-cell office:value-type="string" table:style-name="ce13">
            <text:p><text:s text:c="3"/>b) oneri sociali</text:p>
          </table:table-cell>
          <table:table-cell office:value-type="currency" office:value="75861.240000000005" table:formula="msoxl:=77671.02-345.34-6.39-1359.82-42.19-56.04" table:style-name="ce14">
            <text:p><text:s/>€ 75.861,24<text:s/></text:p>
          </table:table-cell>
          <table:table-cell office:value-type="currency" office:value="75647.14" table:formula="msoxl:=77435.18-1788.04" table:style-name="ce14">
            <text:p><text:s/>€ 75.647,14<text:s/></text:p>
          </table:table-cell>
          <table:table-cell office:value-type="currency" office:value="-214.10000000000582" table:formula="msoxl:=C20-B20" table:style-name="ce12">
            <text:p>-€ 214,1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accantonamenti al T.F.R.</text:p>
          </table:table-cell>
          <table:table-cell office:value-type="currency" office:value="22616.61" table:style-name="ce14">
            <text:p><text:s/>€ 22.616,61<text:s/></text:p>
          </table:table-cell>
          <table:table-cell office:value-type="currency" office:value="22254.46" table:style-name="ce14">
            <text:p><text:s/>€ 22.254,46<text:s/></text:p>
          </table:table-cell>
          <table:table-cell office:value-type="currency" office:value="-362.15000000000146" table:formula="msoxl:=C21-B21" table:style-name="ce12">
            <text:p>-€ 362,1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d) altri costi</text:p>
          </table:table-cell>
          <table:table-cell office:value-type="currency" office:value="5487.11" table:formula="msoxl:=3293.52+1593.59+600" table:style-name="ce14">
            <text:p><text:s/>€ 5.487,11<text:s/></text:p>
          </table:table-cell>
          <table:table-cell office:value-type="currency" office:value="3148.25" table:formula="msoxl:=1353.6+16.2+1178.45+600" table:style-name="ce14">
            <text:p><text:s/>€ 3.148,25<text:s/></text:p>
          </table:table-cell>
          <table:table-cell office:value-type="currency" office:value="-2338.8599999999997" table:formula="msoxl:=C22-B22" table:style-name="ce12">
            <text:p>-€ 2.338,86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9) FUNZIONAMENTO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prestazioni servizi</text:p>
          </table:table-cell>
          <table:table-cell office:value-type="currency" office:value="75843.37" table:formula="msoxl:=777.5+540.69+803.92+1.28+4368+3908.26+54483.92+7254.76+871.54+2833.5" table:style-name="ce14">
            <text:p><text:s/>€ 75.843,37<text:s/></text:p>
          </table:table-cell>
          <table:table-cell office:value-type="currency" office:value="40371.920000000006" table:formula="msoxl:=67+315.64+540.69+1389.01+465.88+4368+3814.4+2135+6388.2+18105.7+2782.4" table:style-name="ce14">
            <text:p><text:s/>€ 40.371,92<text:s/></text:p>
          </table:table-cell>
          <table:table-cell office:value-type="currency" office:value="-35471.44999999999" table:formula="msoxl:=C24-B24" table:style-name="ce12">
            <text:p>-€ 35.471,45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godimento di beni di terz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oneri diversi di gestione</text:p>
          </table:table-cell>
          <table:table-cell office:value-type="currency" office:value="14280.84" table:formula="msoxl:=4815.17+9465.67" table:style-name="ce12">
            <text:p><text:s/>€ 14.280,84<text:s/></text:p>
          </table:table-cell>
          <table:table-cell office:value-type="currency" office:value="14241.179999999998" table:formula="msoxl:=2580.81+2231.91+9428.46" table:style-name="ce12">
            <text:p><text:s/>€ 14.241,18<text:s/></text:p>
          </table:table-cell>
          <table:table-cell office:value-type="currency" office:value="-39.660000000001673" table:formula="msoxl:=C26-B26" table:style-name="ce12">
            <text:p>-€ 39,66<text:s/></text:p>
          </table:table-cell>
          <table:table-cell table:style-name="ce15"/>
          <table:table-cell table:number-columns-repeated="16379" table:style-name="ce1"/>
        </table:table-row>
        <table:table-row table:style-name="ro1">
          <table:table-cell office:value-type="string" table:style-name="ce13">
            <text:p>10) AMMORTAMENTI e ACCANTONAMENT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a) immob. Immateriali</text:p>
          </table:table-cell>
          <table:table-cell office:value-type="currency" office:value="0" table:style-name="ce12">
            <text:p><text:s/>€ -<text:s text:c="3"/></text:p>
          </table:table-cell>
          <table:table-cell table:style-name="ce12"/>
          <table:table-cell office:value-type="currency" office:value="0" table:formula="msoxl:=C28-B28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b) immob. Materiali</text:p>
          </table:table-cell>
          <table:table-cell office:value-type="currency" office:value="0" table:style-name="ce12">
            <text:p><text:s/>€ -<text:s text:c="3"/></text:p>
          </table:table-cell>
          <table:table-cell office:value-type="currency" office:value="625.07999999999993" table:formula="msoxl:=544.27+80.81" table:style-name="ce12">
            <text:p><text:s/>€ 625,08<text:s/></text:p>
          </table:table-cell>
          <table:table-cell office:value-type="currency" office:value="625.07999999999993" table:formula="msoxl:=C29-B29" table:style-name="ce12">
            <text:p><text:s/>€ 625,0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<text:s text:c="3"/>c) svalutazione crediti</text:p>
          </table:table-cell>
          <table:table-cell office:value-type="currency" office:value="0" table:style-name="ce12">
            <text:p><text:s/>€ -<text:s text:c="3"/></text:p>
          </table:table-cell>
          <table:table-cell table:style-name="ce12"/>
          <table:table-cell office:value-type="currency" office:value="0" table:formula="msoxl:=C30-B30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B)</text:p>
          </table:table-cell>
          <table:table-cell office:value-type="currency" office:value="460490.86" table:formula="msoxl:=SUM(B17:B30)" table:style-name="ce12">
            <text:p><text:s/>€ 460.490,86<text:s/></text:p>
          </table:table-cell>
          <table:table-cell office:value-type="currency" office:value="424252.41" table:formula="msoxl:=SUM(C17:C30)" table:style-name="ce12">
            <text:p><text:s/>€ 424.252,41<text:s/></text:p>
          </table:table-cell>
          <table:table-cell office:value-type="currency" office:value="-36238.450000000012" table:formula="msoxl:=C31-B31" table:style-name="ce12">
            <text:p>-€ 36.238,45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C) COSTI ISTITUZIONALI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1) spese per progetti ed iniziative</text:p>
          </table:table-cell>
          <table:table-cell office:value-type="currency" office:value="53872.27" table:formula="msoxl:=2580+25467.48+1046.96+18273.76+2661.67+2192.4-350+2000" table:style-name="ce14">
            <text:p><text:s/>€ 53.872,27<text:s/></text:p>
          </table:table-cell>
          <table:table-cell office:value-type="currency" office:value="57155.59" table:formula="msoxl:=30087.58+1220+6943.46+5619.66+2449.26+10012.13+823.5" table:style-name="ce14">
            <text:p><text:s/>€ 57.155,59<text:s/></text:p>
          </table:table-cell>
          <table:table-cell office:value-type="currency" office:value="3283.3199999999997" table:formula="msoxl:=C34-B34" table:style-name="ce12">
            <text:p><text:s/>€ 3.283,32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Totale ( C)<text:s/></text:p>
          </table:table-cell>
          <table:table-cell office:value-type="currency" office:value="53872.27" table:formula="msoxl:=B34" table:style-name="ce12">
            <text:p><text:s/>€ 53.872,27<text:s/></text:p>
          </table:table-cell>
          <table:table-cell office:value-type="currency" office:value="57155.59" table:formula="msoxl:=C34" table:style-name="ce12">
            <text:p><text:s/>€ 57.155,59<text:s/></text:p>
          </table:table-cell>
          <table:table-cell office:value-type="currency" office:value="3283.3199999999997" table:formula="msoxl:=C35-B35" table:style-name="ce12">
            <text:p><text:s/>€ 3.283,32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Risultato della gestione ( A-B-C)</text:p>
          </table:table-cell>
          <table:table-cell office:value-type="currency" office:value="935.87000000001717" table:formula="msoxl:=B14-B31-B35" table:style-name="ce12">
            <text:p><text:s/>€ 935,87<text:s/></text:p>
          </table:table-cell>
          <table:table-cell office:value-type="currency" office:value="1706.2600000000384" table:formula="msoxl:=C14-C31-C35" table:style-name="ce12">
            <text:p><text:s/>€ 1.706,26<text:s/></text:p>
          </table:table-cell>
          <table:table-cell office:value-type="currency" office:value="770.39000000002125" table:formula="msoxl:=SUM(C37-B37)" table:style-name="ce12">
            <text:p><text:s/>€ 770,39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) GESTIONE FINANZI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2) Proventi finanziari</text:p>
          </table:table-cell>
          <table:table-cell office:value-type="currency" office:value="1.95" table:style-name="ce14">
            <text:p><text:s/>€ 1,95<text:s/></text:p>
          </table:table-cell>
          <table:table-cell office:value-type="currency" office:value="2.29" table:style-name="ce14">
            <text:p><text:s/>€ 2,29<text:s/></text:p>
          </table:table-cell>
          <table:table-cell office:value-type="currency" office:value="0.34000000000000008" table:formula="msoxl:=C40-B40" table:style-name="ce12">
            <text:p><text:s/>€ 0,3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3) Oneri finanziari</text:p>
          </table:table-cell>
          <table:table-cell office:value-type="currency" office:value="305.06" table:style-name="ce12">
            <text:p><text:s/>€ 305,06<text:s/></text:p>
          </table:table-cell>
          <table:table-cell office:value-type="currency" office:value="482.54" table:style-name="ce12">
            <text:p><text:s/>€ 482,54<text:s/></text:p>
          </table:table-cell>
          <table:table-cell office:value-type="currency" office:value="177.48000000000002" table:formula="msoxl:=C41-B41" table:style-name="ce12">
            <text:p><text:s/>€ 177,48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finanziaria</text:p>
          </table:table-cell>
          <table:table-cell office:value-type="currency" office:value="-303.11" table:formula="msoxl:=SUM(B40-B41)" table:style-name="ce12">
            <text:p>-€ 303,11<text:s/></text:p>
          </table:table-cell>
          <table:table-cell office:value-type="currency" office:value="-480.25" table:formula="msoxl:=SUM(C40-C41)" table:style-name="ce12">
            <text:p>-€ 480,25<text:s/></text:p>
          </table:table-cell>
          <table:table-cell office:value-type="currency" office:value="-177.14" table:formula="msoxl:=C42-B42" table:style-name="ce12">
            <text:p>-€ 177,14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3" table:style-name="ce1"/>
          <table:table-cell table:style-name="ce20"/>
          <table:table-cell table:number-columns-repeated="16376"/>
        </table:table-row>
        <table:table-row table:style-name="ro2">
          <table:table-cell office:value-type="string" table:style-name="ce11">
            <text:p>E) Gestione Straordinaria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4) Proventi straordinari</text:p>
          </table:table-cell>
          <table:table-cell office:value-type="currency" office:value="95.13" table:style-name="ce12">
            <text:p><text:s/>€ 95,13<text:s/></text:p>
          </table:table-cell>
          <table:table-cell office:value-type="currency" office:value="0" table:style-name="ce12">
            <text:p><text:s/>€ -<text:s text:c="3"/></text:p>
          </table:table-cell>
          <table:table-cell office:value-type="currency" office:value="-95.13" table:formula="msoxl:=C45-B45" table:style-name="ce12">
            <text:p>-€ 95,13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15) Oneri straordinari</text:p>
          </table:table-cell>
          <table:table-cell office:value-type="currency" office:value="43.88" table:style-name="ce12">
            <text:p><text:s/>€ 43,88<text:s/></text:p>
          </table:table-cell>
          <table:table-cell office:value-type="currency" office:value="1.54" table:style-name="ce12">
            <text:p><text:s/>€ 1,54<text:s/></text:p>
          </table:table-cell>
          <table:table-cell office:value-type="currency" office:value="-42.34" table:formula="msoxl:=C46-B46" table:style-name="ce12">
            <text:p>-€ 42,34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3">
            <text:p>Risultato gestione straordinaria</text:p>
          </table:table-cell>
          <table:table-cell office:value-type="currency" office:value="51.249999999999993" table:formula="msoxl:=SUM(B45-B46)" table:style-name="ce12">
            <text:p><text:s/>€ 51,25<text:s/></text:p>
          </table:table-cell>
          <table:table-cell office:value-type="currency" office:value="-1.54" table:formula="msoxl:=SUM(C45-C46)" table:style-name="ce12">
            <text:p>-€ 1,54<text:s/></text:p>
          </table:table-cell>
          <table:table-cell office:value-type="currency" office:value="-52.789999999999992" table:formula="msoxl:=C47-B47" table:style-name="ce12">
            <text:p>-€ 52,79<text:s/></text:p>
          </table:table-cell>
          <table:table-cell table:number-columns-repeated="16380" table:style-name="ce1"/>
        </table:table-row>
        <table:table-row table:style-name="ro1">
          <table:table-cell table:style-name="ce13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F) RETTIFICHE DI VALORE ATTIVITA'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6) Rivalutazioni attivo patrimonial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office:value-type="string" table:style-name="ce13">
            <text:p>17) Svalutazioni attivo patrimoniale</text:p>
          </table:table-cell>
          <table:table-cell table:number-columns-repeated="2" table:style-name="ce12"/>
          <table:table-cell office:value-type="currency" office:value="0" table:formula="msoxl:=C51-B51" table:style-name="ce12">
            <text:p><text:s/>€ -<text:s text:c="3"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6">
            <text:p>Differenze rettifiche di valore attiv. Finanziarie</text:p>
          </table:table-cell>
          <table:table-cell table:number-columns-repeated="3" table:style-name="ce12"/>
          <table:table-cell table:number-columns-repeated="16380" table:style-name="ce1"/>
        </table:table-row>
        <table:table-row table:style-name="ro1">
          <table:table-cell table:style-name="ce16"/>
          <table:table-cell table:number-columns-repeated="3" table:style-name="ce12"/>
          <table:table-cell table:number-columns-repeated="16380" table:style-name="ce1"/>
        </table:table-row>
        <table:table-row table:style-name="ro2">
          <table:table-cell office:value-type="string" table:style-name="ce11">
            <text:p>Disavanzo/Avanzo economico d'esercizio<text:s/></text:p>
          </table:table-cell>
          <table:table-cell office:value-type="currency" office:value="684.01000000000931" table:formula="msoxl:=SUM(B14+B40+B45)-(B31+B35+B41+B46)-B51" table:style-name="ce14">
            <text:p><text:s/>€ 684,01<text:s/></text:p>
          </table:table-cell>
          <table:table-cell office:value-type="currency" office:value="1224.4700000000303" table:formula="msoxl:=SUM(C14+C40+C45)-(C31+C35+C41+C46)-C51" table:style-name="ce14">
            <text:p><text:s/>€ 1.224,47<text:s/></text:p>
          </table:table-cell>
          <table:table-cell office:value-type="currency" office:value="540.4600000000213" table:formula="msoxl:=D37+D42+D47+D51" table:style-name="ce12">
            <text:p><text:s/>€ 540,46<text:s/></text:p>
          </table:table-cell>
          <table:table-cell table:style-name="ce21"/>
          <table:table-cell table:number-columns-repeated="4" table:style-name="ce1"/>
          <table:table-cell table:style-name="ce19"/>
          <table:table-cell table:number-columns-repeated="16374"/>
        </table:table-row>
        <table:table-row table:style-name="ro1">
          <table:table-cell table:style-name="ce17"/>
          <table:table-cell table:number-columns-repeated="3" table:style-name="ce18"/>
          <table:table-cell table:number-columns-repeated="16380" table:style-name="ce1"/>
        </table:table-row>
        <table:table-row table:style-name="ro1">
          <table:table-cell table:style-name="ce1"/>
          <table:table-cell table:number-columns-repeated="2" table:style-name="ce5"/>
          <table:table-cell office:value-type="string" table:style-name="ce2">
            <text:p>Il Presidente</text:p>
          </table:table-cell>
          <table:table-cell table:number-columns-repeated="4" table:style-name="ce1"/>
          <table:table-cell table:style-name="ce19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2" table:style-name="ce4"/>
          <table:table-cell office:value-type="string" table:style-name="ce2">
            <text:p>f.to Renato Cesc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number-rows-repeated="3" table:style-name="ro1">
          <table:table-cell table:style-name="ce1"/>
          <table:table-cell table:style-name="ce5"/>
          <table:table-cell table:style-name="ce22"/>
          <table:table-cell table:style-name="ce5"/>
          <table:table-cell table:number-columns-repeated="16380" table:style-name="ce1"/>
        </table:table-row>
        <table:table-row table:number-rows-repeated="104851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4">
      <number:number number: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71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08-02-28T11:55:15Z</meta:creation-date>
    <dc:date>2026-05-29T10:08:04Z</dc:date>
    <meta:print-date>2021-07-19T09:17:02Z</meta:print-date>
  </office:meta>
</office:document-meta>
</file>